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 wijzigen van een Omgevingsvergunning (Natura-2000 activiteit) locatie Raamsweg 53 te Mariënh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6 juli 2026 een aanvraag ontvangen voor het wijzigen van een Omgevingsvergunning (Natura-2000 activiteit), locatie Raamsweg 53 te Mariënheem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Het ontwerpbesluit en de bijbehorende stukken zijn in te zien op <text:a xlink:href="https://jeleefomgeving.nl/inzien/001900328/83418da7-b391-4eb2-af9a-2c60a536def3" xlink:type="simple">jeleefomgeving.nl/inzien/001900328/83418da7-b391-4eb2-af9a-2c60a536def3 </text:a>.</text:p>
            <text:p text:style-name="common-al">Gedeputeerde Staten hebben het voornemen te besluiten dat het wijzigen van een Omgevingsvergunning wordt toegekend. Het ontwerpbesluit en de bijbehorende stukken liggen van 4 augustus 2026 tot en met 14 september 2026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 In het ontwerpbesluit kunt u lezen over de mogelijkheid voor het indienen van zienswijzen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2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05967</meta:user-defined>
    <meta:user-defined meta:name="DCTERMS.abstract">Betreft: Ontwerpbesluit op locatie op de locatie Raamsweg 53 te Mariënheem</meta:user-defined>
    <dc:language>nl</dc:language>
    <meta:user-defined meta:name="OVERHEIDop.locatietype/OVERHEIDop.gebiedsmarkering">Vlak</meta:user-defined>
    <meta:user-defined meta:name="DC.title">Ontwerpbesluit wijzigen van een Omgevingsvergunning (Natura-2000 activiteit) locatie Raamsweg 53 te Mariënheem</meta:user-defined>
    <meta:user-defined meta:name="OVERHEIDop.datumEindeReactietermijn">2026-09-14</meta:user-defined>
    <meta:user-defined meta:name="OVERHEIDop.terinzageleggingBG">https://jeleefomgeving.nl/inzien/001900328/83418da7-b391-4eb2-af9a-2c60a536def3</meta:user-defined>
    <meta:user-defined meta:name="DCTERMS.W3CDTF/DCTERMS.available">2026-08-03</meta:user-defined>
    <meta:user-defined meta:name="DCTERMS.W3CDTF/OVERHEIDop.jaargang">2026</meta:user-defined>
    <meta:user-defined meta:name="OVERHEIDop.publicationIssue">13213</meta:user-defined>
    <meta:user-defined meta:name="OVERHEIDop.PrbID/DC.identifier">prb-2026-13213</meta:user-defined>
    <meta:user-defined meta:name="OVERHEIDop.versieInformatie"/>
  </office:meta>
</office:document-meta>
</file>