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innemen van een ligplaats en behouden van werken in de Oude Rijn, ter hoogte van Noordzijde 116B te Bodegraven (240472)</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innemen van een ligplaats met een pleziervaartuig en het hebben en behouden van werken in de Oude Rijn, ter hoogte van Noordzijde 116B te Bodegrave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9-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20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0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0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3409</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innemen van een ligplaats en behouden van werken in de Oude Rijn, ter hoogte van Noordzijde 116B te Bodegraven (240472)</meta:user-defined>
    <meta:user-defined meta:name="DCTERMS.W3CDTF/DCTERMS.available">2026-08-03</meta:user-defined>
    <meta:user-defined meta:name="DCTERMS.W3CDTF/OVERHEIDop.jaargang">2026</meta:user-defined>
    <meta:user-defined meta:name="OVERHEIDop.publicationIssue">13203</meta:user-defined>
    <meta:user-defined meta:name="OVERHEIDop.PrbID/DC.identifier">prb-2026-13203</meta:user-defined>
    <meta:user-defined meta:name="OVERHEIDop.versieInformatie"/>
  </office:meta>
</office:document-meta>
</file>