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Besluit op bezwaar tegen goedkeuring - Vida Bioenergy Tilburg B.V. - Vloeiveldweg 5, 5048 T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wb</text:span>
          </text:p>
            <text:p text:style-name="common-al">Gedeputeerde Staten van Noord-Brabant, maken bekend dat zij de bezwaren tegen de goedkeuring (d.d. 18 december 2025 met kenmerk D2025-00293355) van het geurreductieplan (d.d. 18 december 2025 met bijbehorend briefkenmerk VBT20251219-001) niet-ontvankelijk verklaren.</text:p>
            <text:p text:style-name="common-al">
            <text:span text:style-name="nadrukvet">Bedrijf:</text:span> Vida Bioenergy Tilburg B.V. (VBT BV)</text:p>
            <text:p text:style-name="common-al">
            <text:span text:style-name="nadrukvet">Locatie:</text:span> Vloeiveldweg 5, 5048 TD Tilburg</text:p>
            <text:p text:style-name="common-al">
            <text:span text:style-name="nadrukvet">Voor:</text:span> Besluit tot niet-ontvankelijk verklaring bezwaren tegen goedkeuring (d.d. 18 december 2025 met kenmerk D2025-00293355) geurreductieplan (d.d. 18 december 2025 met bijbehorend briefkenmerk VBT20251219-001).</text:p>
            <text:p text:style-name="common-al">
            <text:span text:style-name="nadrukvet">Zaaknummers: </text:span>Z2026-00005614 en Z2026-00005552</text:p>
            <text:p text:style-name="common-al">
            <text:span text:style-name="nadrukvet">Verzenddatum besluit:</text:span> 29 juli 2026.</text:p>
            <text:p text:style-name="common-al">U kunt dit besluit en de bijbehorende stukken digitaal bekijken via het digitale publicatieblad op officie- lebekendmakingen.nl. De documenten hangen als ‘Bekijk documenten’ aan deze publicatie (zie linker kolom).</text:p>
            <text:p text:style-name="common-al">
            <text:span text:style-name="nadrukvet">Beroep</text:span>
          </text:p>
            <text:p text:style-name="common-al">Bent u het niet eens met dit besluit, dan kunt u een beroepschrift indienen bij de Rechtbank Oost-Brabant, sector Bestuursrecht, Postbus 90125, 5200 MA</text:p>
            <text:p text:style-name="common-al">’s-Hertogenbosch. Verstuur uw beroepschrift binnen 6 weken na de verzenddatum van het besluit.</text:p>
            <text:p text:style-name="common-al">In het beroepschrift zet u:</text:p>
            <text:p text:style-name="common-al">• uw naam en adres;</text:p>
            <text:p text:style-name="common-al">• de datum en een omschrijving van het besluit waarmee u het niet eens bent;</text:p>
            <text:p text:style-name="common-al">• de reden waarom u het niet eens bent met ons besluit;</text:p>
            <text:p text:style-name="common-al">• de datum van uw beroepschrift en uw handtekening.</text:p>
            <text:p text:style-name="common-al">Het instellen van beroep is alleen mogelijk als u door het besluit in een nadeligere positie bent gekomen of als aan het besluit gewijzigde feiten of omstandigheden ten grondslag liggen waardoor u redelijkerwijs niet kan worden verweten dat u geen beroep hebt ingesteld tegen het besluit van 7 juli 2023 (waarbij Deponie Zuid B.V. een omgevingsvergunning milieu verkrijgt).</text:p>
            <text:p text:style-name="common-al">U kunt digitaal beroep instellen via https://www.rechtspraak.nl/organisatie-en-contact/rechtspraak-in-nederland/digitalisering-rechtspraak.</text:p>
            <text:p text:style-name="common-al">
            <text:span text:style-name="nadrukvet">Voorlopige voorziening</text:span>
          </text:p>
            <text:p text:style-name="common-al">Als u een beroepschrift indient, dan heeft dit geen schorsende werking. Dat betekent dat het besluit geldt zolang uw beroepschrift in behandeling is. Het kan zijn dat u dit niet wilt. Bijvoorbeeld omdat het besluit onherstelbare gevolgen voor u heeft. U kunt gelijktijdig met of na het indienen van een beroepschrift een verzoek om een voorlopige voorziening vragen bij de Rechtbank Oost-Brabant, sector Bestuursrecht, Postbus 90125, 5200 MA ’s-Hertogenbosch.</text:p>
            <text:p text:style-name="common-al">U kunt uw beroep en een verzoek om een voorlopige voorziening ook digitaal indienen. Zie daarvoor: http://loket.rechtspraak.nl/bestuursrecht. U heeft hiervoor een digitale handtekening (DigiD of eHerkenning) nodig.</text:p>
            <text:p text:style-name="last-al">Er zijn kosten verbonden aan het indienen van een beroepschrift en het vragen om een voorlopige voorziening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17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5614</meta:user-defined>
    <meta:user-defined meta:name="DCTERMS.abstract">Gedeputeerde Staten van Noord-Brabant hebben een besluit genomen in het kader van de Omgevingswet over een aanvraag voor een omgevingsvergunning voor de locatie Vloeiveldweg 5, 5048TD Tilburg.</meta:user-defined>
    <dc:language>nl</dc:language>
    <meta:user-defined meta:name="OVERHEIDop.locatietype/OVERHEIDop.gebiedsmarkering">Punt</meta:user-defined>
    <meta:user-defined meta:name="DC.title">Provincie Noord-Brabant - Besluit op bezwaar tegen goedkeuring - Vida Bioenergy Tilburg B.V. - Vloeiveldweg 5, 5048 TD Til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76</meta:user-defined>
    <meta:user-defined meta:name="OVERHEIDop.PrbID/DC.identifier">prb-2026-13176</meta:user-defined>
    <meta:user-defined meta:name="OVERHEIDop.versieInformatie"/>
  </office:meta>
</office:document-meta>
</file>