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Heidelaan 25 Bennek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an omgevingsvergunning Flora en Fauna ter behoeve van woningbouw aan Heidelaan 25 te Bennekom.</text:p>
            <text:p text:style-name="common-al">Provincie Gelderland heeft op 28-07-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common-al">026 359 99 99 onder vermelding van het zaaknummer 2026-011064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15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5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5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Heidelaan 25 Bennekom</meta:user-defined>
    <meta:user-defined meta:name="DCTERMS.W3CDTF/DCTERMS.available">2026-07-31</meta:user-defined>
    <meta:user-defined meta:name="DCTERMS.W3CDTF/OVERHEIDop.jaargang">2026</meta:user-defined>
    <meta:user-defined meta:name="OVERHEIDop.publicationIssue">13156</meta:user-defined>
    <meta:user-defined meta:name="OVERHEIDop.PrbID/DC.identifier">prb-2026-13156</meta:user-defined>
    <meta:user-defined meta:name="OVERHEIDop.versieInformatie"/>
  </office:meta>
</office:document-meta>
</file>