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plaatsen van waarschuwingsborden op de N334, provinciale weg Zwartsluis - Steenwijk, tussen hectometerpunten 9.795 en 12.160,vanwege het evenement 'Gondelvaart Giethoorn' op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 juli 2026 een aanvraag ontvangen voor een vergunning voor het plaatsen van waarschuwingsborden op de N334, provinciale weg Zwartsluis - Steenwijk, tussen hectometerpunten 9.795 en 12.160, vanwege het evenement 'Gondelvaart Giethoorn' op 29 augustus 2026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9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14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657</meta:user-defined>
    <meta:user-defined meta:name="DCTERMS.abstract">Besluit op een vergunningsaanvraag voor het plaatsen van waarschuwingsborden op de N334, provinciale weg Zwartsluis - Steenwijk, tussen hectometerpunten 9.795 en 12.160,vanwege het evenement 'Gondelvaart Giethoorn' op 29 augustus 2026</meta:user-defined>
    <dc:language>nl</dc:language>
    <meta:user-defined meta:name="OVERHEIDop.locatietype/OVERHEIDop.gebiedsmarkering">Punt</meta:user-defined>
    <meta:user-defined meta:name="DC.title">Besluit op een vergunningsaanvraag voor het plaatsen van waarschuwingsborden op de N334, provinciale weg Zwartsluis - Steenwijk, tussen hectometerpunten 9.795 en 12.160,vanwege het evenement 'Gondelvaart Giethoorn' op 29 augustus 2026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48</meta:user-defined>
    <meta:user-defined meta:name="OVERHEIDop.PrbID/DC.identifier">prb-2026-13148</meta:user-defined>
    <meta:user-defined meta:name="OVERHEIDop.versieInformatie"/>
  </office:meta>
</office:document-meta>
</file>