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Gelderland Omgevingswet ontgrondingsactiviteit en flora en fauna-activiteit, locatie Havikerwaard Zuid in de gemeente Rhed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Gedeputeerde Staten van Gelderland hebben een aanvraag om een vergunning op grond van de Omgevingswet voor de ontgrondingsactiviteit en een aanvraag om een omgevingsvergunning voor een flora en fauna-activiteit voor de das ontvangen voor de locatie Havikerwaard-Zuid te Rheden. Ook heeft provincie Gelderland het verzoek ontvangen om de bij de andere bevoegde gezagen (gemeente Rheden en Rijkswaterstaat) ingediende aanvragen met betrekking tot Havikerwaard Zuid te coördineren. </text:p>
            <text:p text:style-name="common-al">Het gaat om de volgende ontwerpbesluiten, die met de daarop betrekking hebbende stukken, waaronder het milieueffectrapport (MER), gelijktijdig ter inzage worden gelegd:</text:p>
            <text:list text:style-name="id1-3-2-1-1-5">
              <text:list-item text:style-override="id1-3-2-1-1-5-1">
                <text:number>•</text:number>
                <text:p text:style-name="al">Weigeren omgevingsvergunning ontgrondingsactiviteit.</text:p>
              </text:list-item>
              <text:list-item text:style-override="id1-3-2-1-1-5-2">
                <text:number>•</text:number>
                <text:p text:style-name="al">Weigeren omgevingsvergunning flora- en fauna-activiteit voor de das.</text:p>
              </text:list-item>
              <text:list-item text:style-override="id1-3-2-1-1-5-3">
                <text:number>•</text:number>
                <text:p text:style-name="al">Verlenen omgevingsvergunning wateractiviteiten de beperken gebied activiteiten in een oppervlakte lichaam in het beheer bij het rijk (RWS).</text:p>
              </text:list-item>
              <text:list-item text:style-override="id1-3-2-1-1-5-4">
                <text:number>•</text:number>
                <text:p text:style-name="al">Weigeren omgevingsvergunning buitenplanse omgevingsplanactiviteit.</text:p>
              </text:list-item>
              <text:list-item text:style-override="id1-3-2-1-1-5-5">
                <text:number>•</text:number>
                <text:p text:style-name="al">Weigeren Omgevingsvergunning omgevingsplanactiviteit (uitvoeren van een werk, niet zijnde bouwwerk, of werkzaamheid).</text:p>
              </text:list-item>
            </text:list>
            <text:p text:style-name="common-al"/>
            <text:p text:style-name="common-al">
            <text:span text:style-name="nadrukvet">Zienswijze</text:span>
          </text:p>
            <text:p text:style-name="common-al">Bent u het niet eens met (één van) de ontwerpbesluiten en/of het MER? Dan kunt u tijdens de termijn van terinzagelegging een zienswijze indienen bij Gedeputeerde Staten van Gelderland, het coördinerend bevoegd gezag. Iedereen kan op de ontwerpbesluiten en/of het MER reageren door middel van het indienen van een zienswijze. Dit kan zowel schriftelijk als mondeling.</text:p>
            <text:p text:style-name="common-al"/>
            <text:p text:style-name="common-al"/>
            <text:p text:style-name="common-al">
            <text:span text:style-name="nadrukcur">Schriftelijk </text:span>
          </text:p>
            <text:p text:style-name="common-al">U kunt uw zienswijze onder vermelding van ‘Zienswijze project Havikerwaard Zuid en onder vermelding van het zaaknummer 2025-011072 sturen naar Gedeputeerde Staten van Gelderland: </text:p>
            <text:p text:style-name="common-al">per e-mail: <text:a xlink:href="file:///C:/Users/jweess/AppData/Local/Temp/MicrosoftEdgeDownloads/583fd3e0-2e04-459d-965c-8e6070a0dac9/post@gelderland.nl" xlink:type="simple">post@gelderland.nl</text:a>, of </text:p>
            <text:p text:style-name="common-al">per brief: Gedeputeerde Staten van Gelderland, postbus 9090, 6800 GX Arnhem. </text:p>
            <text:p text:style-name="common-al"/>
            <text:p text:style-name="common-al">Geef duidelijk aan waar uw zienswijze betrekking op heeft (welk ontwerpbesluit en/of het MER). Vergeet niet uw naam en adres in de zienswijze te vermelden.</text:p>
            <text:p text:style-name="common-al"/>
            <text:p text:style-name="common-al">
            <text:span text:style-name="nadrukcur">Mondeling </text:span>
          </text:p>
            <text:p text:style-name="common-al">U kunt tijdens de termijn van terinzagelegging ook mondeling een zienswijze indienen. Hiervoor kunt u op werkdagen tussen 8:30 en 16:30 uur een afspraak maken via het Provincieloket, telefoonnummer 026 359 99 99. Van de mondeling ingediende zienswijze wordt een verslag gemaakt dat aan u wordt toegezonden.</text:p>
            <text:p text:style-name="common-al"/>
            <text:p text:style-name="common-al">
            <text:span text:style-name="nadrukvet">Mogelijkheid van inzien</text:span>
          </text:p>
            <text:p text:style-name="common-al">De besluiten en bijbehorende stukken zijn gedurende zes weken na de publicatiedatum (31 juli 2026) digitaal in te zien op coördinatie Gelderland: <text:a xlink:href="https://coordinatiegelderland.nl/havikerwaard+zuid" xlink:type="simple">https://coordinatiegelderland.nl/havikerwaard+zuid</text:a>. Op verzoek sturen wij u kopieën van de stukken toe. Neem hiervoor contact op met het Provincieloket via telefoonnummer 026 359 99 99.</text:p>
            <text:p text:style-name="common-al">U kunt de stukken ook <text:span text:style-name="nadrukvet"><text:span text:style-name="nadrukondlijn">op afspraak</text:span></text:span> inzien in het Provinciehuis. Ook hiervoor neemt u contact op met het Provincieloket. In alle gevallen vermeldt u het zaaknummer 2025-011072.</text:p>
            <text:p text:style-name="common-al"/>
            <text:p text:style-name="common-al">
            <text:span text:style-name="nadrukvet">Wilt u meer weten?</text:span>
          </text:p>
            <text:p text:style-name="common-al">Bel het Provincieloket, telefoonnummer 026 359 99 99.</text:p>
            <text:p text:style-name="common-al"/>
            <text:p text:style-name="common-al">Gedeputeerde Staten van Gelderland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14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4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4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oonplaats</meta:user-defined>
    <meta:user-defined meta:name="DC.title">Provincie Gelderland Omgevingswet ontgrondingsactiviteit en flora en fauna-activiteit, locatie Havikerwaard Zuid in de gemeente Rheden.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42</meta:user-defined>
    <meta:user-defined meta:name="OVERHEIDop.PrbID/DC.identifier">prb-2026-13142</meta:user-defined>
    <meta:user-defined meta:name="OVERHEIDop.versieInformatie"/>
  </office:meta>
</office:document-meta>
</file>