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office:automatic-styles>
  <office:body>
    <office:text>
      <text:p text:style-name="new_page_staatscourant"/>
      <text:p text:style-name="single-kop-titel">Besluit op een vergunningsaanvraag voor het evenement 'Hollands Venetië Tocht' op 16 augustus 2026, op diverse provinciale wegen in Noordwest Overijsse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4 juni 2026 een vergunningsaanvraag ontvangen voor het evenement 'Hollands Venetië Tocht' op 16 augustus 2026. Dit evenement vindt plaats op de volgende provinciale wegen:</text:p>
            <text:list text:style-name="id1-3-2-1-1-2">
              <text:list-item text:style-override="id1-3-2-1-1-2-1">
                <text:number>•</text:number>
                <text:p text:style-name="al">op de N331, provinciale weg Zwolle - grens Flevoland, tussen hectometerpunten 15.805 en 21.950 en tussen hectometerpunten 23.310 en 24.935,</text:p>
              </text:list-item>
              <text:list-item text:style-override="id1-3-2-1-1-2-2">
                <text:number>•</text:number>
                <text:p text:style-name="al">op de N333, provinciale weg grens Flevoland - Steenwijk, ter hoogte van hectometerpunt 5.970 en tussen hectometerpunten 9.225 en 9.830,</text:p>
              </text:list-item>
              <text:list-item text:style-override="id1-3-2-1-1-2-3">
                <text:number>•</text:number>
                <text:p text:style-name="al">op de N334, provinciale weg Zwartsluis - Steenwijk, tussen hectometerpunten 7.385 en 11.230 en tussen hectometerpunten 13.145 en 19.610,</text:p>
              </text:list-item>
              <text:list-item text:style-override="id1-3-2-1-1-2-4">
                <text:number>•</text:number>
                <text:p text:style-name="al">op de N351, provinciale weg grens Friesland - grens Flevoland, tussen hectometerpunten 38.103 en 39.250,</text:p>
              </text:list-item>
              <text:list-item text:style-override="id1-3-2-1-1-2-5">
                <text:number>•</text:number>
                <text:p text:style-name="al">op de N761, provinciale weg Oldemarkt - Steenwijk, ter hoogte van hectometerpunten 3.880 en 5.530, en</text:p>
              </text:list-item>
              <text:list-item text:style-override="id1-3-2-1-1-2-6">
                <text:number>•</text:number>
                <text:p text:style-name="al">op de N762, provinciale weg Vollenhove - Blauwe Hand, tussen hectometerpunten 4.100 en 7.760.</text:p>
              </text:list-item>
            </text:list>
            <text:p text:style-name="common-al">Gedeputeerde Staten hebben besloten dat de vergunning wordt verleend.</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9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1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42</meta:user-defined>
    <meta:user-defined meta:name="DCTERMS.abstract">Besluit op een vergunningsaanvraag voor het evenement 'Hollands Venetië Tocht' op 16 augustus 2026, op diverse provinciale wegen in Noordwest Overijssel</meta:user-defined>
    <dc:language>nl</dc:language>
    <meta:user-defined meta:name="OVERHEIDop.locatietype/OVERHEIDop.gebiedsmarkering">Vlak</meta:user-defined>
    <meta:user-defined meta:name="DC.title">Besluit op een vergunningsaanvraag voor het evenement 'Hollands Venetië Tocht' op 16 augustus 2026, op diverse provinciale wegen in Noordwest Overijssel</meta:user-defined>
    <meta:user-defined meta:name="DCTERMS.W3CDTF/DCTERMS.available">2026-07-31</meta:user-defined>
    <meta:user-defined meta:name="DCTERMS.W3CDTF/OVERHEIDop.jaargang">2026</meta:user-defined>
    <meta:user-defined meta:name="OVERHEIDop.publicationIssue">13137</meta:user-defined>
    <meta:user-defined meta:name="OVERHEIDop.PrbID/DC.identifier">prb-2026-13137</meta:user-defined>
    <meta:user-defined meta:name="OVERHEIDop.versieInformatie"/>
  </office:meta>
</office:document-meta>
</file>