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verlaging IBP naar 220 graden Celsius aan de Neckarweg 5 te Rotterdam-Europoor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VPR Energy B.V. gevestigd aan de Neckarweg 5, 3198 LJ te Rotterdam-Europoort.</text:p>
            <text:p text:style-name="common-al"/>
            <text:p text:style-name="common-al">Aangevraagde activiteit(en)  : Geen significante wijziging</text:p>
            <text:p text:style-name="common-al">Toelichting en uitleg over activiteit : Voor het verlagen van het initiële kookpunt van 250°C naar 220°C van de </text:p>
            <text:p text:style-name="common-al">  zware fractie pyrolyse olie</text:p>
            <text:p text:style-name="common-al">Aanvraagdatum    : 15 juli 2026</text:p>
            <text:p text:style-name="common-al">Besluitdatum    : 27 juli 2026   </text:p>
            <text:p text:style-name="common-al">Bekendmaking    : 28 juli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9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412038 en/of het verzoeknummer: 2026071502033.</text:p>
            <text:p text:style-name="common-al"/>
            <text:p text:style-name="common-al">U kunt de stukken ook digitaal inzien met betrekking tot deze procedure door op onderstaande link te klikken:</text:p>
            <text:p text:style-name="common-al">
            <text:a xlink:href="https://loket.dcmr.nl/mozard/!suite92.scherm1007?mObj=9420350" xlink:type="simple">https://loket.dcmr.nl/mozard/!suite92.scherm1007?mObj=10509365</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1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12038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voor verlaging IBP naar 220 graden Celsius aan de Neckarweg 5 te Rotterdam-Europoort</meta:user-defined>
    <meta:user-defined meta:name="OVERHEIDop.datumEindeReactietermijn">2026-09-09</meta:user-defined>
    <meta:user-defined meta:name="OVERHEIDop.terinzageleggingBG">https://loket.dcmr.nl/mozard/!suite92.scherm1007?mObj=9420350</meta:user-defined>
    <meta:user-defined meta:name="DCTERMS.W3CDTF/DCTERMS.available">2026-07-30</meta:user-defined>
    <meta:user-defined meta:name="DCTERMS.W3CDTF/OVERHEIDop.jaargang">2026</meta:user-defined>
    <meta:user-defined meta:name="OVERHEIDop.publicationIssue">13105</meta:user-defined>
    <meta:user-defined meta:name="OVERHEIDop.PrbID/DC.identifier">prb-2026-13105</meta:user-defined>
    <meta:user-defined meta:name="OVERHEIDop.versieInformatie"/>
  </office:meta>
</office:document-meta>
</file>