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plaatsen van omleidingsborden op de N731, provinciale weg Glanerburg - Overdinkel, tussen hectometerpunten 3.950 - 4.220, vanwege de afsluiting van de Kennebroeksweg, Deppensbroekweg, Kremerveenweg en de Leusinkwe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5 juli 2026 een verzoek tot het behandelen van een aanvraag voor een beschikking hebben ontvangen waarbij de reguliere voorbereidingsprocedure van toepassing is. De aanvraag gaat over het plaatsen van omleidingsborden op de N731, provinciale weg Glanerburg - Overdinkel, tussen hectometerpunten 3.950 - 4.220, vanwege de afsluiting van de Kennebroeksweg, Deppensbroekweg, Kremerveenweg en de Leusinkweg.</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309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09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307</meta:user-defined>
    <meta:user-defined meta:name="DCTERMS.abstract">Aanvraag voor een vergunning voor het plaatsen van omleidingsborden op de N731, provinciale weg Glanerburg - Overdinkel, tussen hectometerpunten 3.950 - 4.220, vanwege de afsluiting van de Kennebroeksweg, Deppensbroekweg, Kremerveenweg en de Leusinkweg.</meta:user-defined>
    <dc:language>nl</dc:language>
    <meta:user-defined meta:name="OVERHEIDop.locatietype/OVERHEIDop.gebiedsmarkering">Vlak</meta:user-defined>
    <meta:user-defined meta:name="DC.title">Aanvraag voor een vergunning voor het plaatsen van omleidingsborden op de N731, provinciale weg Glanerburg - Overdinkel, tussen hectometerpunten 3.950 - 4.220, vanwege de afsluiting van de Kennebroeksweg, Deppensbroekweg, Kremerveenweg en de Leusinkweg</meta:user-defined>
    <meta:user-defined meta:name="DCTERMS.W3CDTF/DCTERMS.available">2026-07-30</meta:user-defined>
    <meta:user-defined meta:name="DCTERMS.W3CDTF/OVERHEIDop.jaargang">2026</meta:user-defined>
    <meta:user-defined meta:name="OVERHEIDop.publicationIssue">13097</meta:user-defined>
    <meta:user-defined meta:name="OVERHEIDop.PrbID/DC.identifier">prb-2026-13097</meta:user-defined>
    <meta:user-defined meta:name="OVERHEIDop.versieInformatie"/>
  </office:meta>
</office:document-meta>
</file>