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chikking instemming evaluatieverslag Beurtschipperstraat in Kortgen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Zeeland hebben ingestemd met het evaluatieverslag over de sanering van de bodem op de locatie Beurtschipperstraat te Kortgene.</text:p>
            <text:p text:style-name="common-al">U kunt de beschikking en de overige stukken bekijken van 5 augustus 2026 tot en met 15 september 2026 bij RUD Zeeland, Buitenruststraat 6 te Middelburg. Dat kan op werkdagen van 09.00 – 16.00 uur en op aanvraag buiten kantooruren. </text:p>
            <text:p text:style-name="common-al">U kunt de <text:a xlink:href="https://rud-zeeland.nl/actueel/lopende-besluiten" xlink:type="simple">omgevingsvergunning</text:a> ook digitaal bekijken. Onderaan de webpagina van de link kunt u filteren op bedrijf, dan kunt u “Beschikking evaluatieverslag Beurtschipperstraat Kortgene” aanklikken om de beschikking te bekijken.</text:p>
            <text:p text:style-name="common-al">Wanneer u hier belang bij heeft, kunt u tegen deze beslissing een bezwaarschrift indienen. Dat kan tot en met 15 september 2026 bij Gedeputeerde Staten van Zeeland, p/a RUD Zeeland, Buitenruststraat 6, 4337 EH te Middelburg.</text:p>
            <text:p text:style-name="common-al">Tijdens de behandeling van het bezwaarschrift kunt u een voorlopige voorziening aanvragen. Hiermee wordt de sanering tegengehouden totdat over het bezwaarschrift is beslist. Een voorlopige voorziening kunt u aanvragen bij de voorzitter van de Afdeling Bestuursrechtspraak van de Raad van State, Postbus 20019, 2500 EA ‘s Gravenhage. U kunt ook online een voorlopige voorziening aanvragen via de website: <text:a xlink:href="https://www.raadvanstate.nl/" xlink:type="simple">https://www.raadvanstate.nl/</text:a>. Voor meer informatie kunt de Raad van State bellen. Dit kan via het telefoonnummer 070 – 426 44 26. Voor de behandeling van het verzoek moet u griffierecht betalen.</text:p>
            <text:p text:style-name="common-al">Wanneer u de stukken over deze bodemsanering wilt bekijken, kunt u contact opnemen met de RUD Zeeland via (tel. 085 - 0878331). Hier kunt u ook terecht voor een mondelinge toelichting en kopieën van de stukken.</text:p>
            <text:p text:style-name="last-al">De melding is geregistreerd onder kenmerk: Z2025-00007677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eeland</text:p>
            </table:table-cell>
            <table:table-cell office:value-type="string" table:style-name="header.C">
              <text:p text:style-name="headerright"><text:span text:style-name="nr">Nr. 1307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7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Ze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eeland</meta:user-defined>
    <meta:user-defined meta:name="OVERHEID.Provincie/OVERHEID.authority">Ze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0225-00007677</meta:user-defined>
    <meta:user-defined meta:name="DCTERMS.abstract">Beschikking instemming evaluatieverslag Beurtschipperstraat in Kortgene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Perceel</meta:user-defined>
    <meta:user-defined meta:name="DC.title">Beschikking instemming evaluatieverslag Beurtschipperstraat in Kortgene</meta:user-defined>
    <meta:user-defined meta:name="OVERHEIDop.datumEindeReactietermijn">2026-09-15</meta:user-defined>
    <meta:user-defined meta:name="OVERHEIDop.TilID/OVERHEIDop.terinzageleggingOP">til-2026-30420</meta:user-defined>
    <meta:user-defined meta:name="DCTERMS.W3CDTF/DCTERMS.available">2026-08-05</meta:user-defined>
    <meta:user-defined meta:name="DCTERMS.W3CDTF/OVERHEIDop.jaargang">2026</meta:user-defined>
    <meta:user-defined meta:name="OVERHEIDop.publicationIssue">13074</meta:user-defined>
    <meta:user-defined meta:name="OVERHEIDop.PrbID/DC.identifier">prb-2026-13074</meta:user-defined>
    <meta:user-defined meta:name="OVERHEIDop.versieInformatie"/>
  </office:meta>
</office:document-meta>
</file>