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voeren van laswerkzaamheden in een bestaande handhole in de gemeente Stede Broec op de provinciale weg N505 vanaf km 3.993 t/m km 3.993, ingekomen 23 juli 2026, kenmerk ONH00295</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uitvoeren van laswerkzaamheden in een bestaande handhole in de gemeente Stede Broec op de provinciale weg N505 vanaf km 3.993 t/m km 3.993.</text:p>
            <text:p text:style-name="common-al">De aanvraag is geregistreerd onder kenmerk: ONH00295.</text:p>
            <text:p text:style-name="common-al"/>
            <text:p text:style-name="common-al">
            <text:span text:style-name="nadrukvet">Wanneer neemt provincie Noord-Holland een besluit over de aanvraag van de vergunning?</text:span>
          </text:p>
            <text:p text:style-name="common-al">Waarschijnlijk neemt provincie Noord-Holland voor 17 septem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06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6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6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uitvoeren van laswerkzaamheden in een bestaande handhole in de gemeente Stede Broec op de provinciale weg N505 vanaf km 3.993 t/m km 3.993, ingekomen 23 juli 2026, kenmerk ONH00295</meta:user-defined>
    <meta:user-defined meta:name="DCTERMS.W3CDTF/DCTERMS.available">2026-07-30</meta:user-defined>
    <meta:user-defined meta:name="DCTERMS.W3CDTF/OVERHEIDop.jaargang">2026</meta:user-defined>
    <meta:user-defined meta:name="OVERHEIDop.publicationIssue">13067</meta:user-defined>
    <meta:user-defined meta:name="OVERHEIDop.PrbID/DC.identifier">prb-2026-13067</meta:user-defined>
    <meta:user-defined meta:name="OVERHEIDop.versieInformatie"/>
  </office:meta>
</office:document-meta>
</file>