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flora- en fauna-activiteit Grootegastermolenpolder te Grootegast</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Staatsbosbeheer. De provincie geeft hiermee toestemming voor het beschadigen of vernielen van voortplantingsplaatsen of rustplaatsen van de heikikker, poelkikker en sierlijke witsnuitlibel (artikel 11.46, lid 1, onder d, Bal) en voor het opzettelijk beschadigen of vernielen van vaste voortplantingsplaatsen of rustplaatsen van de grote modderkruiper, haas, hermelijn en waterspitsmuis (artikel 11.54, lid 1, onder b, Bal).</text:p>
            <text:p text:style-name="common-al">Deze toestemming is verleend in verband met inrichtingsmaatregelen om het gebied te optimaliseren voor de grote modderkruiper in de Grootegastermolenpolder. Het dossiernummer is 67145.</text:p>
            <text:p text:style-name="common-al">
            <text:span text:style-name="nadrukvet">Meer informatie over de omgevingsvergunning</text:span>
          </text:p>
            <text:p text:style-name="common-al">
            <text:a xlink:href="https://pvgrp.mozardsaas.nl/mozard/!suite92.scherm1007?mObj=102934" xlink:type="simple">De omgevingsvergunning en de documenten</text:a> kunt u tot en met 07-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07-09-2026 een bezwaarschrift indienen. Meer informatie over hoe u bezwaar kunt maken, staat op 
     <text:a xlink:href="https://www.provinciegroningen.nl/contact/klacht-over-de-provincie/bezwaar-maken/"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67145.
    </text:p>
            <text:p text:style-name="common-al">
            <text:span text:style-name="nadrukvet">Waarom publiceert de provincie Groningen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05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5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5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Omgevingsvergunning voor flora- en fauna-activiteit Grootegastermolenpolder te Grootegast</meta:user-defined>
    <meta:user-defined meta:name="OVERHEIDop.datumEindeReactietermijn">2026-09-07</meta:user-defined>
    <meta:user-defined meta:name="OVERHEIDop.terinzageleggingBG">https://pvgrp.mozardsaas.nl/mozard/!suite92.scherm1007?mObj=102934</meta:user-defined>
    <meta:user-defined meta:name="DCTERMS.W3CDTF/DCTERMS.available">2026-07-30</meta:user-defined>
    <meta:user-defined meta:name="DCTERMS.W3CDTF/OVERHEIDop.jaargang">2026</meta:user-defined>
    <meta:user-defined meta:name="OVERHEIDop.publicationIssue">13054</meta:user-defined>
    <meta:user-defined meta:name="OVERHEIDop.PrbID/DC.identifier">prb-2026-13054</meta:user-defined>
    <meta:user-defined meta:name="OVERHEIDop.versieInformatie"/>
  </office:meta>
</office:document-meta>
</file>