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Stichting RSG "'t Rijks", Faurestraat 14-16 te Bergen op Zoom – Z/5117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Het gebouw te transformeren naar een studiecentrum</text:p>
            <text:p text:style-name="common-al">Locatie: Faurestraat 14-16 te Bergen op Zoom</text:p>
            <text:p text:style-name="common-al">Zaaknummer: Z/511757</text:p>
            <text:p text:style-name="common-al">Activiteit: Flora- en fauna-activiteit</text:p>
            <text:p text:style-name="common-al">Datum ontvangen: 24-07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03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1757</meta:user-defined>
    <dc:language>nl</dc:language>
    <meta:user-defined meta:name="OVERHEIDop.locatietype/OVERHEIDop.gebiedsmarkering">Vlak</meta:user-defined>
    <meta:user-defined meta:name="DC.title">Provincie Noord-Brabant – Omgevingsvergunning aangevraagd – Stichting RSG "'t Rijks", Faurestraat 14-16 te Bergen op Zoom – Z/511757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30</meta:user-defined>
    <meta:user-defined meta:name="OVERHEIDop.PrbID/DC.identifier">prb-2026-13030</meta:user-defined>
    <meta:user-defined meta:name="OVERHEIDop.versieInformatie"/>
  </office:meta>
</office:document-meta>
</file>