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projectbesluit Groote Beerze De Vliegert – Molenweg </text:p>
      <text:section text:name="zakelijke-mededeling_id1-3-2" text:style-name="zakelijke-mededeling">
        <text:section text:name="zakelijke-mededeling-tekst_id1-3-2-1" text:style-name="zakelijke-mededeling-tekst">
          <text:section text:name="tekst_id1-3-2-1-1" text:style-name="tekst">
            <text:p text:style-name="common-al">Provincie Noord-Brabant gaat samen met Waterschap De Dommel de mogelijkheden verkennen om de natuur in het beekdal van de Groote Beerze te verbeteren. Deze verkenning heeft betrekking op het beekdal tussen De Vliegert en de Molenweg in de gemeente Bladel.  Het beekdal ligt in het Natura2000-gebied ‘Kempenland West’.  Via deze kennisgeving informeren wij u over de start van het project en de opgaven die worden verkend. U kunt reageren op deze kennisgeving. Dat kan in de periode van 31 juli tot en met 29 oktober 2026.</text:p>
            <text:p text:style-name="common-al">
            <text:span text:style-name="nadrukvet">Waarom is dit project nodig? </text:span>
          </text:p>
            <text:p text:style-name="common-al">Er zijn maatregelen nodig om de natuur te herstellen voor de instandhouding van het Natura2000 gebied Kempenland West en voor de goede hydrologische toestand van de Groote Beerze volgens de doelstellingen van de Kaderrichtlijn Water (KRW).</text:p>
            <text:p text:style-name="common-al">Deze natuurherstelmaatregelen vloeien voort uit het <text:a xlink:href="https://www.brabant.nl/onderwerpen/natuur-landschap/natura-2000-gebieden/kempenland-west/" xlink:type="simple"><text:span text:style-name="nadrukondlijn">Natura2000 beheerplan Kempenland West</text:span></text:a>. Het gaat hier om het duurzaam behoud van de vochtige alluviale bossen en beken met waterranonkels. Daarnaast wordt hydrologisch herstel voor de instandhoudingsdoelen binnen het Natura2000 gebied genoemd als maatregel in de <text:a xlink:href="https://www.brabant.nl/@11091/natuurdoelanalyse-kempenland-west/" xlink:type="simple"><text:span text:style-name="nadrukondlijn">Natuurdoelanalyse</text:span></text:a>. Herstel van het lokale watersysteem is daarnaast nodig om te voldoen aan de ecologische doelen van de beek als oppervlaktewaterlichaam binnen de KRW om de kwaliteit en kwantiteit van het grondwater te verbeteren. De beoogde maatregelen zijn het aanpassen van het beektraject en het profiel van de beek; het verwijderen van de stuw Molenweg; het inrichten van agrarische grond als natuur; het dempen en verondiepen van sloten; infiltreren van regenwater naar het grondwater ter aanvulling van het grondwater Daarnaast sluit dit beektraject aan op de N284 waar provincie en waterschap investeren in een beekdalpassage onder de weg door.</text:p>
            <text:p text:style-name="common-al">
            <text:span text:style-name="nadrukvet">Wat ging vooraf? </text:span>
          </text:p>
            <text:p text:style-name="common-al">Het gebied ‘Kempenland West’ is aangewezen als Natura 2000-gebied. De provincie Noord-Brabant heeft hiervoor een Natura 2000-beheerplan en de Natuurdoelanalyse vastgesteld. In deze Natuurdoelanalyse is geconcludeerd dat extra maatregelen nodig zijn om verslechtering van aanwezige natuurwaarden te voorkomen. </text:p>
            <text:p text:style-name="common-al">Stroomafwaarts van het projectgebied zijn al herstelmaatregelen uitgevoerd, zowel voor de beek als de oevers, ten behoeve van de doelen van N2000 en KRW. De projecten Groote Beerze Molenweg - De Hoeve en De Hoeve – Aardbossen zijn inmiddels uitgevoerd. Stroomopwaarts sluit het beektraject aan op het GGA-proces ‘Bovenlopen Beerze’. </text:p>
            <text:p text:style-name="common-al">Gedeputeerde Staten van de provincie Noord-Brabant hebben op 1 april 2025 een besluit genomen voor versnelling van een aantal natuurprojecten in de provincie. Project ‘Groote Beerze, De Vliegert – Molenweg’ is hier een voorbeeld van. Onderdeel van de versnelling is het in kunnen zetten van volledige schadeloosstelling (VSS) met als sluitstuk onteigening. Lees hier meer over ‘<text:a xlink:href="https://www.brabant.nl/landbouwenvoedsel/actueel/nieuws/brabant-versnelt-vijf-natuurprojecten/" xlink:type="simple"><text:span text:style-name="nadrukondlijn">Brabant versnelt vijf natuurprojecten</text:span>’</text:a>. </text:p>
            <text:p text:style-name="common-al">
            <text:span text:style-name="nadrukvet">Gebiedsgerichte Aanpak (GGA)</text:span>
          </text:p>
            <text:p text:style-name="common-al">Het project Groote Beerze, De Vliegert – Molenweg ligt binnen het werkgebied van de zogenoemde groenblauwe gebiedsgerichte aanpak Kempenland West. In deze aanpak werken gemeenten, natuurbeheerders, provincie en waterschap samen aan een combinatie van opgaven. We werken bijvoorbeeld aan herstel van natuur (voldoende en schoon water, een gezonde bodem, biodiversiteit en minder stikstof). Maar ook aan economische groei, een toekomst voor boeren en een aantrekkelijk landschap. Uiteraard is er veel overleg tussen de samenwerkingspartners van Kempenland West en het project Groote Beerze, De Vliegert – Molenweg. Al deze partijen worden betrokken bij de participatie. </text:p>
            <text:p text:style-name="common-al">
            <text:span text:style-name="nadrukvet">Verkenning: wat gaan we doen? </text:span>
          </text:p>
            <text:p text:style-name="common-al">De provincie verkent samen met Waterschap De Dommel mogelijke oplossingen voor aanleg van nieuwe, herstel en verbetering van de natuur in het beekdal van de Groote Beerze, De Vliegert - Molenweg. We stellen een milieueffectrapportage op om alle milieu-informatie te verzamelen. Het opstellen van een Notitie Reikwijdte en Detailniveau (NRD) maakt daarvan onderdeel uit en deze zal apart nog ter inzage worden gelegd.   </text:p>
            <text:p text:style-name="common-al">Iedereen (inwoners, bedrijven, maatschappelijke organisaties en bestuursorganen) kan ideeën aandragen over mogelijke oplossingen voor de genoemde opgaven. Denk hierbij aan kansen, aandachtspunten en belangen in het gebied, zoals: </text:p>
            <text:list text:style-name="id1-3-2-1-1-14">
              <text:list-item text:style-override="id1-3-2-1-1-14-1">
                <text:number>●</text:number>
                <text:p text:style-name="al">Specifieke informatie over onder andere bodem, water, grondgebruik, natuur, milieu, bebouwing, archeologie, cultuurhistorie, landschap of andere waarden/belangen in het gebied; </text:p>
              </text:list-item>
              <text:list-item text:style-override="id1-3-2-1-1-14-2">
                <text:number>●</text:number>
                <text:p text:style-name="al">Ontwikkelingen, zoals andere initiatieven in de omgeving, die u voor deze fase al wilt meegeven; </text:p>
              </text:list-item>
              <text:list-item text:style-override="id1-3-2-1-1-14-3">
                <text:number>●</text:number>
                <text:p text:style-name="al">Ideeën over mogelijke oplossingsrichtingen, zoals het zelf uitvoeren van natuurdoelen, grondruil of grondaankoop. </text:p>
              </text:list-item>
            </text:list>
            <text:p text:style-name="common-al">De ideeën en oplossingen moeten gericht zijn op het verbeteren van de genoemde natuurdoelen. We moeten de oplossingen wel technisch kunnen uitvoeren en het moet ook passen binnen de regels van de wet. Niet alles kan in het gebied. Belangrijk is dat het bijdraagt aan de ruimtelijke kwaliteit. En er moet ook voldoende geld zijn om de oplossingen te kunnen uitvoeren. </text:p>
            <text:p text:style-name="common-al">Onder het kopje ‘Reageren op dit voornemen’ projectbesluit leest u op welke manier u een reactie kunt geven op dit voornemen.</text:p>
            <text:p text:style-name="common-al">
            <text:span text:style-name="nadrukvet">Projectbesluit </text:span>
          </text:p>
            <text:p text:style-name="common-al">De uitkomst van de verkenning werken we uit in een projectbesluit voor het projectgebied. Voor dit projectbesluit wordt geen voorkeursbeslissing als bedoeld in artikel 5.49 van de Omgevingswet genomen. Gedeputeerde Staten van de provincie stellen het Projectbesluit vast, als bevoegd gezag. Ook het milieueffectrapport krijgt een plek in de besluitvorming. </text:p>
            <text:p text:style-name="common-al">
            <text:span text:style-name="nadrukvet">Participatie</text:span>
          </text:p>
            <text:p text:style-name="common-al">Via een participatieproces willen het waterschap en de provincie de kwaliteit van de oplossingsrichtingen en het besluitvormingsproces verbeteren. Over de wijze waarop, waarover, op welke momenten en waar informatie beschikbaar komt, volgt later een aparte kennisgeving. </text:p>
            <text:p text:style-name="common-al">
            <text:span text:style-name="nadrukvet">Reageren op het voornemen projectbesluit? </text:span>
          </text:p>
            <text:p text:style-name="common-al">Heeft u aandachtspunten en ideeën die u ons wilt meegeven? Dan horen wij die graag. U kunt deze aangeven met ingang van 31 juli tot en met 29 oktober 2026: </text:p>
            <text:list text:style-name="id1-3-2-1-1-23">
              <text:list-item text:style-override="id1-3-2-1-1-23-1">
                <text:number>●</text:number>
                <text:p text:style-name="al">U stuurt een <text:a xlink:href="mailto:grootebeerze@dommel.nl" xlink:type="simple"><text:span text:style-name="nadrukondlijn">e-mail</text:span></text:a> </text:p>
              </text:list-item>
              <text:list-item text:style-override="id1-3-2-1-1-23-2">
                <text:number>●</text:number>
                <text:p text:style-name="al">U stuurt schriftelijk uw reactie naar: </text:p>
              </text:list-item>
            </text:list>
            <text:p text:style-name="common-al">Provincie Noord-Brabant, t.a.v. Project Groote Beerze, De Vliegert - Molenweg </text:p>
            <text:p text:style-name="common-al">Postbus 90151, 5200 MC ’s-Hertogenbosch. </text:p>
            <text:p text:style-name="common-al">Wilt u s.v.p. uw brief ondertekenen en uw adres vermelden? </text:p>
            <text:p text:style-name="common-al">
            <text:span text:style-name="nadrukvet">Wat gebeurt er met uw reactie? </text:span>
          </text:p>
            <text:p text:style-name="common-al">Door u aangedragen oplossingen worden in de verkenning meegenomen. Provincie Noord-Brabant en Waterschap De Dommel nemen uw reactie in behandeling. Met de reacties en de uitkomsten van de verkenning werken we toe naar een Projectbesluit. </text:p>
            <text:p text:style-name="common-al">
            <text:span text:style-name="nadrukvet">Informatie en contact </text:span>
          </text:p>
            <text:p text:style-name="last-al">Meer informatie over het project en alle bijbehorende documenten vindt u via <text:a xlink:href="http://www.dommel.nl/grootebeerze" xlink:type="simple"><text:span text:style-name="nadrukondlijn">www.dommel.nl/grootebeerze</text:span></text:a>. Heeft u vragen over het project en/of de procedure? Stuur dan een <text:a xlink:href="mailto:grootebeerze@dommel.nl" xlink:type="simple"><text:span text:style-name="nadrukondlijn">bericht naar het projectteam</text:span></text:a> van de Groote Beerz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0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Openbare orde en veiligheid | Organisatie en beleid</meta:user-defined>
    <meta:user-defined meta:name="OVERHEID.TaxonomieBeleidsagendaDecentraal/OVERHEID.category">Natuur en milieu | Organisatie en beleid</meta:user-defined>
    <dc:language>nl</dc:language>
    <meta:user-defined meta:name="OVERHEIDop.locatietype/OVERHEIDop.gebiedsmarkering">Provincie</meta:user-defined>
    <meta:user-defined meta:name="DC.title">Kennisgeving voornemen projectbesluit Groote Beerze De Vliegert – Molenweg</meta:user-defined>
    <meta:user-defined meta:name="DCTERMS.W3CDTF/DCTERMS.available">2026-07-30</meta:user-defined>
    <meta:user-defined meta:name="DCTERMS.W3CDTF/OVERHEIDop.jaargang">2026</meta:user-defined>
    <meta:user-defined meta:name="OVERHEIDop.publicationIssue">13024</meta:user-defined>
    <meta:user-defined meta:name="OVERHEIDop.PrbID/DC.identifier">prb-2026-13024</meta:user-defined>
    <meta:user-defined meta:name="OVERHEIDop.versieInformatie"/>
  </office:meta>
</office:document-meta>
</file>