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aanleggen van een tweede uitweg aan de provinciale weg N207, plaatselijk bekend als Herenweg te Woubrugge in de gemeente Kaag en Braassem (242721)</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aanleggen van een tweede uitweg aan de provinciale weg N207, plaatselijk bekend als Herenweg te Woubrugge ter hoogte van km 41.580 in de gemeente Kaag en Braassem.</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22-07-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97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7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7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3022</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aanleggen van een tweede uitweg aan de provinciale weg N207, plaatselijk bekend als Herenweg te Woubrugge in de gemeente Kaag en Braassem (242721)</meta:user-defined>
    <meta:user-defined meta:name="DCTERMS.W3CDTF/DCTERMS.available">2026-07-29</meta:user-defined>
    <meta:user-defined meta:name="DCTERMS.W3CDTF/OVERHEIDop.jaargang">2026</meta:user-defined>
    <meta:user-defined meta:name="OVERHEIDop.publicationIssue">12976</meta:user-defined>
    <meta:user-defined meta:name="OVERHEIDop.PrbID/DC.identifier">prb-2026-12976</meta:user-defined>
    <meta:user-defined meta:name="OVERHEIDop.versieInformatie"/>
  </office:meta>
</office:document-meta>
</file>