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Stichting Wonen Vierlingsbeek, Theobaldusweg 37-43 (oneven), 5825 BJ te Overloo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Stichting Wonen Vierlingsbeek</text:p>
            <text:p text:style-name="common-al">Locatie : Theobaldusweg 37-43 (oneven), 5825 BJ te Overloon, in de gemeente Land van Cuijk</text:p>
            <text:p text:style-name="common-al">Activiteit : flora- en fauna- activiteit</text:p>
            <text:p text:style-name="common-al">Voor : de gevolgen ten aanzien van beschermde dier- en/of plantsoorten vanwege de renovatiewerkzaamheden</text:p>
            <text:p text:style-name="common-al">Aanvraagdatum : 13 november 2025</text:p>
            <text:p text:style-name="common-al">DSO-kenmerk : 2025111301291</text:p>
            <text:p text:style-name="common-al">Zaaknummer : Z/266124</text:p>
            <text:p text:style-name="common-al">Verzenddatum besluit : 27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7 juli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66124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297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7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7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6612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Stichting Wonen Vierlingsbeek, Theobaldusweg 37-43 (oneven), 5825 BJ te Overloon</meta:user-defined>
    <meta:user-defined meta:name="OVERHEIDop.datumEindeReactietermijn">2026-09-07</meta:user-defined>
    <meta:user-defined meta:name="OVERHEIDop.TilID/OVERHEIDop.terinzageleggingOP">til-2026-30152</meta:user-defined>
    <meta:user-defined meta:name="DCTERMS.W3CDTF/DCTERMS.available">2026-07-29</meta:user-defined>
    <meta:user-defined meta:name="DCTERMS.W3CDTF/OVERHEIDop.jaargang">2026</meta:user-defined>
    <meta:user-defined meta:name="OVERHEIDop.publicationIssue">12974</meta:user-defined>
    <meta:user-defined meta:name="OVERHEIDop.PrbID/DC.identifier">prb-2026-12974</meta:user-defined>
    <meta:user-defined meta:name="OVERHEIDop.versieInformatie"/>
  </office:meta>
</office:document-meta>
</file>