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br. van Stiphout Projectontwikkeling B.V., Hoefpad 13 Uitwijk – Z/511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De bestaande schuren en stallen te slopen ten behoeve van de realisatie van nieuwe woningen</text:p>
            <text:p text:style-name="common-al">Locatie: Hoefpad 13, 4288 JJ te Uitwijk	 </text:p>
            <text:p text:style-name="common-al">Zaaknummer: Z/511694</text:p>
            <text:p text:style-name="common-al">Activiteit: Flora- en fauna-activiteit</text:p>
            <text:p text:style-name="common-al">Datum ontvangen: 23-07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296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96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1694</meta:user-defined>
    <dc:language>nl</dc:language>
    <meta:user-defined meta:name="OVERHEIDop.locatietype/OVERHEIDop.gebiedsmarkering">Punt</meta:user-defined>
    <meta:user-defined meta:name="DC.title">Provincie Noord-Brabant – Omgevingsvergunning aangevraagd – Gebr. van Stiphout Projectontwikkeling B.V., Hoefpad 13 Uitwijk – Z/511694</meta:user-defined>
    <meta:user-defined meta:name="DCTERMS.W3CDTF/DCTERMS.available">2026-07-29</meta:user-defined>
    <meta:user-defined meta:name="DCTERMS.W3CDTF/OVERHEIDop.jaargang">2026</meta:user-defined>
    <meta:user-defined meta:name="OVERHEIDop.publicationIssue">12963</meta:user-defined>
    <meta:user-defined meta:name="OVERHEIDop.PrbID/DC.identifier">prb-2026-12963</meta:user-defined>
    <meta:user-defined meta:name="OVERHEIDop.versieInformatie"/>
  </office:meta>
</office:document-meta>
</file>