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 reguliere omgevingsvergunning voor ontgrondingsactiviteiten bij de Vogelkreek, gelegen aan de Vogeldijk in Hengstdijk, kadastraal bekend Hontenisse, P, 15, 16, 19, 21 en 947</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hebben op 8 juli 2026 een aanvraag ontvangen van provincie Zeeland voor een omgevingsvergunning. Hierbij is de reguliere voorbereidingsprocedure van toepassing. De aanvraag gaat over ontgrondingsactiviteiten bij de Vogelkreek, gelegen aan de Vogeldijk te Hengstdijk, kadastraal bekend Hontenisse, P, 15, 16, 19, 21, 947. U kunt de aanvraag op verzoek bekijken. Wanneer u hiertegen een bezwaarschrift wilt indienen, moet u eerst het besluit op de aanvraag afwachten. </text:p>
            <text:p text:style-name="common-al">Wanneer u vragen heeft over deze aanvraag, kunt u contact opnemen met RUD Zeeland via <text:a xlink:href="mailto:frontoffice@rud-zeeland.nl" xlink:type="simple">frontoffice@rud-zeeland.nl</text:a> of via tel. 085-0878331. Ook kunt u hier terecht voor een mondelinge toelichting op de stukken.</text:p>
            <text:p text:style-name="last-al">De aanvraag staat geregistreerd onder kenmerk: Z2026-000058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29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005855</meta:user-defined>
    <meta:user-defined meta:name="DCTERMS.abstract">Aanvraag om reguliere omgevingsvergunning voor ontgrondingsactiviteiten bij de Vogelkreek, gelegen aan de Vogeldijk in Hengstdijk, kadastraal bekend Hontenisse, P, 15, 16, 19, 21 en 947.</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Aanvraag om reguliere omgevingsvergunning voor ontgrondingsactiviteiten bij de Vogelkreek, gelegen aan de Vogeldijk in Hengstdijk, kadastraal bekend Hontenisse, P, 15, 16, 19, 21 en 947</meta:user-defined>
    <meta:user-defined meta:name="DCTERMS.W3CDTF/DCTERMS.available">2026-07-29</meta:user-defined>
    <meta:user-defined meta:name="DCTERMS.W3CDTF/OVERHEIDop.jaargang">2026</meta:user-defined>
    <meta:user-defined meta:name="OVERHEIDop.publicationIssue">12949</meta:user-defined>
    <meta:user-defined meta:name="OVERHEIDop.PrbID/DC.identifier">prb-2026-12949</meta:user-defined>
    <meta:user-defined meta:name="OVERHEIDop.versieInformatie"/>
  </office:meta>
</office:document-meta>
</file>