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plaatsen van waarschuwingsborden op de N377, provinciale weg Hasselt - grens Drenthe, tussen hectometerpunten 9.500 en 11.040, vanwege het plaatsen van een ANPR-camera</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2 juli 2026 een verzoek tot het behandelen van een aanvraag voor een beschikking hebben ontvangen waarbij de reguliere voorbereidingsprocedure van toepassing is. De aanvraag gaat over het plaatsen van waarschuwingsborden op de N377, provinciale weg Hasselt - grens Drenthe, tussen hectometerpunten 9.500 en 11.040, vanwege het plaatsen van een ANPR-camera.</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294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4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4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151</meta:user-defined>
    <meta:user-defined meta:name="DCTERMS.abstract">Aanvraag voor een vergunning voor het plaatsen van waarschuwingsborden op de N377, provinciale weg Hasselt - grens Drenthe, tussen hectometerpunten 9.500 en 11.040, vanwege het plaatsen van een ANPR-camera.</meta:user-defined>
    <dc:language>nl</dc:language>
    <meta:user-defined meta:name="OVERHEIDop.locatietype/OVERHEIDop.gebiedsmarkering">Vlak</meta:user-defined>
    <meta:user-defined meta:name="DC.title">Aanvraag voor een vergunning voor het plaatsen van waarschuwingsborden op de N377, provinciale weg Hasselt - grens Drenthe, tussen hectometerpunten 9.500 en 11.040, vanwege het plaatsen van een ANPR-camera</meta:user-defined>
    <meta:user-defined meta:name="DCTERMS.W3CDTF/DCTERMS.available">2026-07-29</meta:user-defined>
    <meta:user-defined meta:name="DCTERMS.W3CDTF/OVERHEIDop.jaargang">2026</meta:user-defined>
    <meta:user-defined meta:name="OVERHEIDop.publicationIssue">12944</meta:user-defined>
    <meta:user-defined meta:name="OVERHEIDop.PrbID/DC.identifier">prb-2026-12944</meta:user-defined>
    <meta:user-defined meta:name="OVERHEIDop.versieInformatie"/>
  </office:meta>
</office:document-meta>
</file>