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provincie Groningen vestigen beperkt recht van opstal ten behoeve van grondduiker Winschoterdiep te Sappemeer </text:p>
      <text:section text:name="zakelijke-mededeling_id1-3-2" text:style-name="zakelijke-mededeling">
        <text:section text:name="zakelijke-mededeling-tekst_id1-3-2-1" text:style-name="zakelijke-mededeling-tekst">
          <text:section text:name="tekst_id1-3-2-1-1" text:style-name="tekst">
            <text:p text:style-name="common-al">Aan het begin van de jaren ’50 van de vorige eeuw is het Winschoterdiep tussen Hoogezand en Zuidbroek omgelegd en verbreed. Daarbij is een grondduiker gerealiseerd door het plaatsen van een gewapende betonbuis tussen grofweg de Rijksweg Oost 111 te Sappemeer en de Leliestraat 2-10 te Sappemeer. De buis is thans gelegen in het eigendom van de Staat, het waterschap en de provincie. De gemeente Midden-Groningen heeft de duiker jaren geleden in gebruik genomen ten behoeve van het rioleringsstelsel. Vanwege de levensduur van de betonbuis wil de gemeente de buis relinen met naaldvilt, zodat de duiker weer als nieuw is en geen risico’s bestaan voor het inklappen van het beton. In verband met de voorgenomen werkzaamheden wil de gemeente een beperkt recht van opstal vestigen zodat een scheiding in het eigendom wordt aangebracht die overeenstemt met het beheer- en onderhoud van de grondduiker. Met de overige partijen zal de gemeente eveneens iets gaan regelen. </text:p>
            <text:p text:style-name="common-al">Wij zijn voornemens om medewerking te verlenen aan het verzoek van de gemeente. Wij maken daarom bekend voornemens te zijn tot het vestigen van een beperkt recht van opstal op/ in een gedeelte van het perceel kadastraal bekend gemeente Sappemeer, sectie F, nummer 3837, ter grootte van ongeveer 77 vierkante meter. </text:p>
            <text:p text:style-name="common-al">Achtergrond</text:p>
            <text:p text:style-name="common-al">De voorgenomen vestiging van het beperkte recht van opstal is nodig vanuit doelmatigheid, ten gevolge van de functie van de onderhavige grondduiker in het gemeentelijke rioleringsstelsel, alsmede om de situatie te laten overeenstemmen met de beheer- en onderhoudssituatie. Wij zijn van mening dat de gemeente Midden-Groningen daarmee de enige serieuze gegadigde is voor het beperkte recht op het voornoemde perceelsgedeelte. Met deze publicatie geven wij uitvoering aan het zogenoemde Didam-arrest van de Hoge Raad van 26 november 2021 (ECLI:NL:HR:2021:1778).</text:p>
            <text:p text:style-name="common-al">Mogelijkheid tot starten kort geding</text:p>
            <text:p text:style-name="common-al">Indien u zich niet kunt verenigen met dit voornemen, omdat u van mening bent dat u ook in aanmerking dient te komen voor een beperkt recht van opstal op bovengenoemd perceelsgedeelte ten behoeve van de grondduiker die al jaren in gebruik is bij het gemeentelijke rioleringsstelsel, dient u uiterlijk binnen 20 kalenderdagen na datum van deze publicatie een gerechtelijke procedure in kort geding te starten door een dagvaarding daartoe aan de provincie te laten betekenen. </text:p>
            <text:p text:style-name="common-al">Bij gebreke van het tijdig aanhangig maken van een kort geding vervalt het recht om u tegen de vestiging van een beperkt recht te verzetten en/of daarop een vordering tot schadevergoeding of welke andere aanspraak dan ook te baseren, althans heeft u uw rechten daarop verwerkt. Zowel de gemeente als wij zouden immers onredelijk worden benadeeld indien pas na deze (duidelijk kenbaar gemaakte) termijn(en) alsnog tegen de vestiging en aldus het uitvoeren van de gemaakte afspraken zou worden opgekomen.</text:p>
            <text:p text:style-name="common-al">Indien u een kort geding aanspant, verzoeken wij u ons dit binnen voornoemde termijn schriftelijk mede te delen, bij voorkeur door het per e-mailbericht toezenden van de (concept) dagvaarding aan de heer mr. L. Kuipers van ons cluster grondzaken via: <text:a xlink:href="mailto:grondzaken@provinciegroningen.nl" xlink:type="simple"><text:span text:style-name="nadrukondlijn">grondzaken@provinciegroningen.nl</text:span></text:a></text:p>
            <text:p text:style-name="common-al">Het feit dat een voornemen tot vestiging van een beperkt recht bekend wordt gemaakt, betekent niet dat de provincie al definitief tot vestiging besloten heeft. Ook betekent het niet dat met de beoogde koper al volledige/ definitieve overeenstemming is bereikt of dat zeker is dat die zal worden bereikt.</text:p>
            <text:p text:style-name="common-al">Gedeputeerde Staten van Groningen:</text:p>
            <text:p text:style-name="common-al"> Namens dezen:</text:p>
            <text:p text:style-name="common-al"> Mevrouw M.D. Arends </text:p>
            <text:p text:style-name="common-al"> Teamleider basisteam Areaalbeheer</text:p>
            <text:p text:style-name="last-al"> Domein Uitvoer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roningen</text:p>
            </table:table-cell>
            <table:table-cell office:value-type="string" table:style-name="header.C">
              <text:p text:style-name="headerright"><text:span text:style-name="nr">Nr. 1291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91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91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Provincie/DC.creator">Groningen</meta:user-defined>
    <meta:user-defined meta:name="OVERHEID.Informatietype/DC.type">officiële publicatie</meta:user-defined>
    <meta:user-defined meta:name="OVERHEID.Provincie/DCTERMS.publisher">Groningen</meta:user-defined>
    <meta:user-defined meta:name="OVERHEID.Provincie/OVERHEID.authority">Groninge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Voornemen provincie Groningen vestigen beperkt recht van opstal ten behoeve van grondduiker Winschoterdiep te Sappemeer</meta:user-defined>
    <meta:user-defined meta:name="DCTERMS.W3CDTF/DCTERMS.available">2026-07-29</meta:user-defined>
    <meta:user-defined meta:name="DCTERMS.W3CDTF/OVERHEIDop.jaargang">2026</meta:user-defined>
    <meta:user-defined meta:name="OVERHEIDop.publicationIssue">12912</meta:user-defined>
    <meta:user-defined meta:name="OVERHEIDop.PrbID/DC.identifier">prb-2026-12912</meta:user-defined>
    <meta:user-defined meta:name="OVERHEIDop.versieInformatie"/>
  </office:meta>
</office:document-meta>
</file>