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aanleggen van elektrakabels in de linkerberm van de N734, provinciale weg Oldenzaal - Losser, tussen hectometerpunten  1.236 en 1.370 en onder de N734, provinciale weg Oldenzaal - Losser, ter hoogte van hectometerpunt 1.236</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0 juli 2026 een verzoek tot het behandelen van een aanvraag voor een beschikking hebben ontvangen waarbij de reguliere voorbereidingsprocedure van toepassing is. De aanvraag gaat over het aanleggen van elektrakabels in de linkerberm van de N734, provinciale weg Oldenzaal - Losser, tussen hectometerpunten 1.236 en 1.370 en onder de N734, provinciale weg Oldenzaal - Losser, ter hoogte van hectometerpunt 1.236.</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274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4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4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036</meta:user-defined>
    <meta:user-defined meta:name="DCTERMS.abstract">Aanvraag voor een vergunning voor het aanleggen van elektrakabels in de linkerberm van de N734, provinciale weg Oldenzaal - Losser, tussen hectometerpunten  1.236 en 1.370 en onder de N734, provinciale weg Oldenzaal - Losser, ter hoogte van hectometerpunt 1.236.</meta:user-defined>
    <dc:language>nl</dc:language>
    <meta:user-defined meta:name="OVERHEIDop.locatietype/OVERHEIDop.gebiedsmarkering">Vlak</meta:user-defined>
    <meta:user-defined meta:name="DC.title">Aanvraag voor een vergunning voor het aanleggen van elektrakabels in de linkerberm van de N734, provinciale weg Oldenzaal - Losser, tussen hectometerpunten  1.236 en 1.370 en onder de N734, provinciale weg Oldenzaal - Losser, ter hoogte van hectometerpunt 1.236</meta:user-defined>
    <meta:user-defined meta:name="DCTERMS.W3CDTF/DCTERMS.available">2026-07-24</meta:user-defined>
    <meta:user-defined meta:name="DCTERMS.W3CDTF/OVERHEIDop.jaargang">2026</meta:user-defined>
    <meta:user-defined meta:name="OVERHEIDop.publicationIssue">12745</meta:user-defined>
    <meta:user-defined meta:name="OVERHEIDop.PrbID/DC.identifier">prb-2026-12745</meta:user-defined>
    <meta:user-defined meta:name="OVERHEIDop.versieInformatie"/>
  </office:meta>
</office:document-meta>
</file>