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Ebbehout 31 1507EA Zaandam - Nieuw project om als testzaak te gebruiken in 2026 (Hild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Nieuw project om als testzaak te gebruiken in 2026 (Hilda)</text:p>
            <text:p text:style-name="common-al">Aanvrager:					Omgevingsdienst Noordzeekanaalgebied</text:p>
            <text:p text:style-name="common-al">Zaaknummer:			 		OD2026-0029926</text:p>
            <text:p text:style-name="common-al">DSO nummer:					2026050601923</text:p>
            <text:p text:style-name="common-al">Ontvangstdatum aanvraag: 	06-05-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272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2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2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926</meta:user-defined>
    <meta:user-defined meta:name="DCTERMS.abstract">Nieuw project om als testzaak te gebruiken in 2026 (Hilda)</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Ebbehout 31 1507EA Zaandam - Nieuw project om als testzaak te gebruiken in 2026 (Hilda)</meta:user-defined>
    <meta:user-defined meta:name="DCTERMS.W3CDTF/DCTERMS.available">2026-07-24</meta:user-defined>
    <meta:user-defined meta:name="DCTERMS.W3CDTF/OVERHEIDop.jaargang">2026</meta:user-defined>
    <meta:user-defined meta:name="OVERHEIDop.publicationIssue">12726</meta:user-defined>
    <meta:user-defined meta:name="OVERHEIDop.PrbID/DC.identifier">prb-2026-12726</meta:user-defined>
    <meta:user-defined meta:name="OVERHEIDop.versieInformatie"/>
  </office:meta>
</office:document-meta>
</file>