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, flora- en fauna-activiteit, locatie woningbezit Woningstichting Maasdriel in Alem, Kerkdriel en Velddriel binnen gemeente Maasdriel.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wet voor een flora- en fauna activiteit verleend voor het uitvoeren van onderhouds-, renovatie-, verduurzamings- en/of sloop- en nieuwbouwwerkzaamheden bij het gehele woningbezit van Woningstichting Maasdriel gelegen in de dorpen Alem, Kerkdriel en Velddriel binnen de gemeente Maasdriel (totaal 917 verhuureenheden)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01684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01684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common-al"/>
            <text:p text:style-name="last-al">Gedeputeerde Staten van Gelderland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2714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271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271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DC.title">Provincie Gelderland Omgevingswet, flora- en fauna-activiteit, locatie woningbezit Woningstichting Maasdriel in Alem, Kerkdriel en Velddriel binnen gemeente Maasdriel.</meta:user-defined>
    <meta:user-defined meta:name="OVERHEIDop.datumEindeReactietermijn">2026-07-24</meta:user-defined>
    <meta:user-defined meta:name="OVERHEIDop.TilID/OVERHEIDop.terinzageleggingOP">til-2026-29561</meta:user-defined>
    <meta:user-defined meta:name="DCTERMS.W3CDTF/DCTERMS.available">2026-07-24</meta:user-defined>
    <meta:user-defined meta:name="DCTERMS.W3CDTF/OVERHEIDop.jaargang">2026</meta:user-defined>
    <meta:user-defined meta:name="OVERHEIDop.publicationIssue">12714</meta:user-defined>
    <meta:user-defined meta:name="OVERHEIDop.PrbID/DC.identifier">prb-2026-12714</meta:user-defined>
    <meta:user-defined meta:name="OVERHEIDop.versieInformatie"/>
  </office:meta>
</office:document-meta>
</file>