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Flevoweg en Tussenweg,  Middenmeer - Realiseren datacenter met ondersteunende faciliteiten op bedrijventerrein Agriport A7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een datacenter met ondersteunende faciliteiten op het bedrijventerrein Agriport A7. </text:p>
            <text:p text:style-name="common-al">Aanvrager: Green Box Computing B.V.</text:p>
            <text:p text:style-name="common-al">Zaaknummer: OD2026-0045397</text:p>
            <text:p text:style-name="common-al">DSO nummer: 2026071300425</text:p>
            <text:p text:style-name="common-al">Ontvangstdatum aanvraag: 13-07-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271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71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71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5397</meta:user-defined>
    <meta:user-defined meta:name="DCTERMS.abstract">het realiseren van een datacenter met ondersteunende faciliteiten op het bedrijventerrein Agriport A7</meta:user-defined>
    <dc:language>nl</dc:language>
    <meta:user-defined meta:name="OVERHEIDop.locatietype/OVERHEIDop.gebiedsmarkering">Vlak</meta:user-defined>
    <meta:user-defined meta:name="DC.title">Aanvraag vergunning ontvangen - Flevoweg en Tussenweg,  Middenmeer - Realiseren datacenter met ondersteunende faciliteiten op bedrijventerrein Agriport A7</meta:user-defined>
    <meta:user-defined meta:name="DCTERMS.W3CDTF/DCTERMS.available">2026-07-24</meta:user-defined>
    <meta:user-defined meta:name="DCTERMS.W3CDTF/OVERHEIDop.jaargang">2026</meta:user-defined>
    <meta:user-defined meta:name="OVERHEIDop.publicationIssue">12713</meta:user-defined>
    <meta:user-defined meta:name="OVERHEIDop.PrbID/DC.identifier">prb-2026-12713</meta:user-defined>
    <meta:user-defined meta:name="OVERHEIDop.versieInformatie"/>
  </office:meta>
</office:document-meta>
</file>