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leggen van elektraleidingen en het maken van boringen hiervoor in de gemeente Hollands Kroon in de provinciale weg N242 vanaf 63.281 t/m 64.281,  vaarweg K06 vanaf 16.55 t/m 16.55, verzonden 21 juli 2026, zaaknummer ONH002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leggen van elektraleidingen en het maken van boringen hiervoor in de gemeente Hollands Kroon in de provinciale weg N242 vanaf 63.281 t/m 64.281,  vaarweg K06 vanaf 16.55 t/m 16.55.</text:p>
            <text:p text:style-name="common-al">De vergunning is geregistreerd onder kenmerk: ONH00248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1 septem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2707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70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70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leggen van elektraleidingen en het maken van boringen hiervoor in de gemeente Hollands Kroon in de provinciale weg N242 vanaf 63.281 t/m 64.281,  vaarweg K06 vanaf 16.55 t/m 16.55, verzonden 21 juli 2026, zaaknummer ONH00248</meta:user-defined>
    <meta:user-defined meta:name="DCTERMS.W3CDTF/DCTERMS.available">2026-07-24</meta:user-defined>
    <meta:user-defined meta:name="DCTERMS.W3CDTF/OVERHEIDop.jaargang">2026</meta:user-defined>
    <meta:user-defined meta:name="OVERHEIDop.publicationIssue">12707</meta:user-defined>
    <meta:user-defined meta:name="OVERHEIDop.PrbID/DC.identifier">prb-2026-12707</meta:user-defined>
    <meta:user-defined meta:name="OVERHEIDop.versieInformatie"/>
  </office:meta>
</office:document-meta>
</file>