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innemen van een ligplaats met een pleziervaartuig in de Oude Rijn ter hoogte van Vinkebuurt 122C in Zwammerdam (237900)</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innemen van een ligplaats met een pleziervaartuig in de Oude Rijn ter hoogte van Vinkebuurt 122C in Zwammerdam.</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01-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681</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81</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81</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2585</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innemen van een ligplaats met een pleziervaartuig in de Oude Rijn ter hoogte van Vinkebuurt 122C in Zwammerdam (237900)</meta:user-defined>
    <meta:user-defined meta:name="DCTERMS.W3CDTF/DCTERMS.available">2026-07-23</meta:user-defined>
    <meta:user-defined meta:name="DCTERMS.W3CDTF/OVERHEIDop.jaargang">2026</meta:user-defined>
    <meta:user-defined meta:name="OVERHEIDop.publicationIssue">12681</meta:user-defined>
    <meta:user-defined meta:name="OVERHEIDop.PrbID/DC.identifier">prb-2026-12681</meta:user-defined>
    <meta:user-defined meta:name="OVERHEIDop.versieInformatie"/>
  </office:meta>
</office:document-meta>
</file>