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getrokken omgevingsvergunning Overtoom 194 te Westzaan (natura 2000-activitei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namens Provincie Noord-Holland op 16 juni 2025 een aanvraag voor een omgevingsvergunning ontvangen. Het gaat over het ‘verzoek tot gedeeltelijke intrekking omgevingsvergunning Natura 2000-activiteit voor externe saldering gelegen aan Overtoom 194 te Westzaan’. De aanvraag is geregistreerd onder het kenmerk OMG-059578/508876.</text:p>
            <text:p text:style-name="common-al">De aanvraag gaat over de aangewezen milieubelastende ‘natura 2000-activiteit’.</text:p>
            <text:p text:style-name="common-al">De aanvraag is door de aanvrager op 15 juli 2026 ingetrokken. Daarom wordt er geen besluit meer genomen op deze aanvraag.</text:p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59578/508876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2670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67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67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OMG-059578</meta:user-defined>
    <dc:language>nl</dc:language>
    <meta:user-defined meta:name="OVERHEIDop.locatietype/OVERHEIDop.gebiedsmarkering">Adres</meta:user-defined>
    <meta:user-defined meta:name="DC.title">Aanvraag ingetrokken omgevingsvergunning Overtoom 194 te Westzaan (natura 2000-activiteit)</meta:user-defined>
    <meta:user-defined meta:name="DCTERMS.W3CDTF/DCTERMS.available">2026-07-23</meta:user-defined>
    <meta:user-defined meta:name="DCTERMS.W3CDTF/OVERHEIDop.jaargang">2026</meta:user-defined>
    <meta:user-defined meta:name="OVERHEIDop.publicationIssue">12670</meta:user-defined>
    <meta:user-defined meta:name="OVERHEIDop.PrbID/DC.identifier">prb-2026-12670</meta:user-defined>
    <meta:user-defined meta:name="OVERHEIDop.versieInformatie"/>
  </office:meta>
</office:document-meta>
</file>