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W.J.B. Peeters, Slotstraat 3 Oud Gastel – Z/5113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Wijziging van het dierenaantal</text:p>
            <text:p text:style-name="common-al">Locatie: Slotstraat 3, 4751 RM te Oud Gastel	 </text:p>
            <text:p text:style-name="common-al">Zaaknummer: Z/511316</text:p>
            <text:p text:style-name="common-al">Activiteit: Natura 2000-activiteit</text:p>
            <text:p text:style-name="common-al">Datum ontvangen: 16-07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266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1316</meta:user-defined>
    <dc:language>nl</dc:language>
    <meta:user-defined meta:name="OVERHEIDop.locatietype/OVERHEIDop.gebiedsmarkering">Punt</meta:user-defined>
    <meta:user-defined meta:name="DC.title">Provincie Noord-Brabant – Omgevingsvergunning aangevraagd – W.J.B. Peeters, Slotstraat 3 Oud Gastel – Z/511316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63</meta:user-defined>
    <meta:user-defined meta:name="OVERHEIDop.PrbID/DC.identifier">prb-2026-12663</meta:user-defined>
    <meta:user-defined meta:name="OVERHEIDop.versieInformatie"/>
  </office:meta>
</office:document-meta>
</file>