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Rectificatie van ontwerpvergunning voor het onttrekken van grondwater op de locatie aan de van Hogendorplaan/Heerstraat te Sint Jansteen in Hulst</text:p>
      <text:section text:name="zakelijke-mededeling_id1-3-2" text:style-name="zakelijke-mededeling">
        <text:section text:name="zakelijke-mededeling-tekst_id1-3-2-1" text:style-name="zakelijke-mededeling-tekst">
          <text:section text:name="tekst_id1-3-2-1-1" text:style-name="tekst">
            <text:p text:style-name="common-al">Dit is een rectificatie van <text:a xlink:href="https://zoek.officielebekendmakingen.nl/prb-2026-7740.html" xlink:type="simple">Provinciaal blad 2026, 7740 | Overheid.nl &gt; Officiële bekendmakingen</text:a> van 13 mei 2026. Hieronder volgt het juiste bericht.</text:p>
            <text:p text:style-name="common-al">Gedeputeerde Staten van Zeeland willen ambtshalve de omgevingsvergunning van Evides N.V. wijzigen voor het waterwingebied in Sint Jansteen. De vergunning gaat over de onttrekking van grondwater in het waterwingebied Sint Jansteen.</text:p>
            <text:p text:style-name="common-al">Deze bekendmaking is een rectificatie van de bekendmaking van 13 mei 2026 in het Provinciaal Blad van Zeeland (jaargang 2026, nummer 7740). De ontwerpvergunning was bij de eerdere bekendmaking niet digitaal te bekijken.</text:p>
            <text:p text:style-name="tussenkopcur">
            <text:span text:style-name="nadrukvet">Ontwerpvergunning bekijken</text:span>
          </text:p>
            <text:p text:style-name="common-al">U kunt de <text:a xlink:href="https://rudzeeland.edataloket.eu/dossier/15e69659-bbd7-4b6e-9209-667d6c15e686" xlink:type="simple">ontwerpvergunning</text:a> digitaal bekijken van <text:span text:style-name="nadrukvet">24 juli 2026 tot en met 3 september 2026</text:span>. </text:p>
            <text:p text:style-name="common-al">Mocht de bovenstaande link niet werken, dan kunt u deze ontwerpvergunning ook bekijken door naar de website van RUD Zeeland te gaan (<text:a xlink:href="http://www.rud-zeeland.nl" xlink:type="simple">www.rud-zeeland.nl</text:a>). U klikt daar op “Actueel” en u klikt vervolgens op “Lopende besluiten”. Onderaan die pagina kunt u klikken op de knop “Lopende besluiten inzien”. In dit loket kunt u de ontwerpvergunning bekijken in het dossier: “Ontwerpvergunning grondwateronttrekking Sint Jansteen”.</text:p>
            <text:p text:style-name="common-al">Wanneer u deze ontwerpvergunning wilt bekijken in het gemeentehuis van Hulst, dan kunt u contact opnemen met RUD Zeeland via <text:a xlink:href="mailto:frontoffice@rud-zeeland.nl" xlink:type="simple">frontoffice@rud-zeeland.nl</text:a> of via tel. 085-0878331.</text:p>
            <text:p text:style-name="tussenkopcur">
            <text:span text:style-name="nadrukvet">Zienswijze indienen</text:span>
          </text:p>
            <text:p text:style-name="common-al">U kunt <text:span text:style-name="nadrukvet">tot en met 3 september 2026</text:span> schriftelijk reageren op deze ontwerpvergunning bij:</text:p>
            <text:p text:style-name="common-al">RUD Zeeland </text:p>
            <text:p text:style-name="common-al">Buitenruststraat 6</text:p>
            <text:p text:style-name="common-al">4337 EH Middelburg</text:p>
            <text:p text:style-name="common-al">Dit heet indiening van een zienswijze. U kunt aangeven dat uw persoonlijke gegevens niet bekend worden gemaakt. In dezelfde periode kunt u ook mondeling reageren op de ontwerpvergunning. Hiervoor moet u eerst een telefonische afspraak maken.</text:p>
            <text:p text:style-name="tussenkopcur">
            <text:span text:style-name="nadrukvet">Meer informatie</text:span>
          </text:p>
            <text:p text:style-name="common-al">Wanneer u vragen heeft over deze ontwerpvergunning, kunt u contact opnemen met RUD Zeeland via <text:a xlink:href="mailto:frontoffice@rud-zeeland.nl" xlink:type="simple">frontoffice@rud-zeeland.nl</text:a> of via tel. 085-0878331. Ook kunt u hier terecht voor een mondelinge toelichting op de stukken.</text:p>
            <text:p text:style-name="last-al">De ontwerp omgevingsvergunning staat geregistreerd onder kenmerk: Z2024-0003015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Zeeland</text:p>
            </table:table-cell>
            <table:table-cell office:value-type="string" table:style-name="header.C">
              <text:p text:style-name="headerright"><text:span text:style-name="nr">Nr. 12656</text:span><text:line-break/><text:date style:data-style-name="dag" text:fixed="true" text:date-value="2026-07-23"/><text:line-break/><text:date style:data-style-name="jaar" text:fixed="true" text:date-value="2026-07-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2656</text:span><text:date style:data-style-name="nicedate" text:fixed="true" text:date-value="2026-07-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2656</text:span><text:date style:data-style-name="nicedate" text:fixed="true" text:date-value="2026-07-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Provincie/DC.creator">Zeeland</meta:user-defined>
    <meta:user-defined meta:name="OVERHEIDop.Rubriek/DC.type">omgevingsvergunning</meta:user-defined>
    <meta:user-defined meta:name="OVERHEID.Informatietype/DC.type">officiële publicatie</meta:user-defined>
    <meta:user-defined meta:name="OVERHEID.Provincie/DCTERMS.publisher">Zeeland</meta:user-defined>
    <meta:user-defined meta:name="OVERHEID.Provincie/OVERHEID.authority">Zeeland</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OVERHEIDop.referentienummer">Z2024-00030150</meta:user-defined>
    <meta:user-defined meta:name="DCTERMS.abstract">Rectificatie van Ontwerpvergunning voor het onttrekken van grondwater op de locatie aan de van Hogendorplaan/Heerstraat te Sint Jansteen in Hulst</meta:user-defined>
    <dc:language>nl</dc:language>
    <meta:user-defined meta:name="OVERHEIDop.locatietype/OVERHEIDop.gebiedsmarkering">Vlak</meta:user-defined>
    <meta:user-defined meta:name="DC.title">Rectificatie van ontwerpvergunning voor het onttrekken van grondwater op de locatie aan de van Hogendorplaan/Heerstraat te Sint Jansteen in Hulst</meta:user-defined>
    <meta:user-defined meta:name="DCTERMS.W3CDTF/DCTERMS.available">2026-07-23</meta:user-defined>
    <meta:user-defined meta:name="DCTERMS.W3CDTF/OVERHEIDop.jaargang">2026</meta:user-defined>
    <meta:user-defined meta:name="OVERHEIDop.publicationIssue">12656</meta:user-defined>
    <meta:user-defined meta:name="OVERHEIDop.PrbID/DC.identifier">prb-2026-12656</meta:user-defined>
    <meta:user-defined meta:name="OVERHEIDop.versieInformatie"/>
  </office:meta>
</office:document-meta>
</file>