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Slichtenhorsterweg 55 te 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mgevingsvergunning Natura 2000-activiteit verleend in verband met deelname aan de LBV-regeling voor het vastleggen van nieuwe activiteiten voor de locatie Slichtenhorsterweg 55 te Nijkerk, in combinatie met het intrekken van de onderliggende natuurvergunning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4786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5-014786. Onderaan het besluit leest u hier meer over.</text:p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264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Slichtenhorsterweg 55 te Nijkerk</meta:user-defined>
    <meta:user-defined meta:name="OVERHEIDop.datumEindeReactietermijn">2026-09-03</meta:user-defined>
    <meta:user-defined meta:name="OVERHEIDop.TilID/OVERHEIDop.terinzageleggingOP">til-2026-29424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642</meta:user-defined>
    <meta:user-defined meta:name="OVERHEIDop.PrbID/DC.identifier">prb-2026-12642</meta:user-defined>
    <meta:user-defined meta:name="OVERHEIDop.versieInformatie"/>
  </office:meta>
</office:document-meta>
</file>