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de sloop en nieuwbouw van de bebouwing aan Boulevard de Wielingen 2A-2B-2C-3 in Cadzand-B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Zeeland maken bekend dat zij de volgende aanvraag om een omgevingsvergunning hebben ontvangen:</text:p>
            <text:p text:style-name="common-al">Initiatiefnemer: Van Kerkhoff Maatwerk in RO</text:p>
            <text:p text:style-name="common-al">Locatie: Boulevard de Wielingen 2A-2B-2C-3 in Cadzand-Bad</text:p>
            <text:p text:style-name="common-al">Aangevraagde activiteit(en): fora- en fauna-activiteit</text:p>
            <text:p text:style-name="common-al">Betreft: Opzettelijk verstoren van de gewone dwergvleermuis én het beschadigen of vernielen van één zomerverblijfplaats van de gewone dwergvleermuis </text:p>
            <text:p text:style-name="common-al">Datum ontvangst: 6 juli 2026</text:p>
            <text:p text:style-name="common-al">Zaaknummer: 833319</text:p>
            <text:p text:style-name="common-al">DSO verzoeknummer : 2026070600688</text:p>
            <text:p text:style-name="common-al">Dit betreft de aanvraag om een Omgevingsvergunning. U kunt hier op dit moment nog geen bezwaar tegen maken. Het besluit op deze aanvraag wordt ook op deze website gepubliceerd. In dit besluit wordt vermeld of en hoe u bezwaar kunt maken. </text:p>
            <text:p text:style-name="tussenkopcur">Inlichtingen</text:p>
            <text:p text:style-name="last-al">Heeft u een vraag naar aanleiding van deze kennisgeving, of wilt u de aanvraag inzien, neem dan contact op met provincie zeeland via telefoonnummer 0118-6310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eeland</text:p>
            </table:table-cell>
            <table:table-cell office:value-type="string" table:style-name="header.C">
              <text:p text:style-name="headerright"><text:span text:style-name="nr">Nr. 12621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621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621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e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eeland</meta:user-defined>
    <meta:user-defined meta:name="OVERHEID.Provincie/OVERHEID.authority">Zeeland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referentienummer">833319</meta:user-defined>
    <meta:user-defined meta:name="DCTERMS.abstract">Aanvraag omgevingsvergunning voor de sloop en nieuwbouw van de bebouwing aan Boulevard de Wielingen 2A-2B-2C-3 in Cadzand-Bad.</meta:user-defined>
    <dc:language>nl</dc:language>
    <meta:user-defined meta:name="OVERHEIDop.locatietype/OVERHEIDop.gebiedsmarkering">Lijn</meta:user-defined>
    <meta:user-defined meta:name="DC.title">Aanvraag omgevingsvergunning voor de sloop en nieuwbouw van de bebouwing aan Boulevard de Wielingen 2A-2B-2C-3 in Cadzand-Bad</meta:user-defined>
    <meta:user-defined meta:name="DCTERMS.W3CDTF/DCTERMS.available">2026-07-23</meta:user-defined>
    <meta:user-defined meta:name="DCTERMS.W3CDTF/OVERHEIDop.jaargang">2026</meta:user-defined>
    <meta:user-defined meta:name="OVERHEIDop.publicationIssue">12621</meta:user-defined>
    <meta:user-defined meta:name="OVERHEIDop.PrbID/DC.identifier">prb-2026-12621</meta:user-defined>
    <meta:user-defined meta:name="OVERHEIDop.versieInformatie"/>
  </office:meta>
</office:document-meta>
</file>