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wet flora- en fauna activiteit, locatie Dr. Willemdreessingel, Count Basiehof, Louis Armstronghof, Duke Ellingtonstraat en Billie Holidaypad te Arnhem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Gelderland hebben een vergunning op grond van de Omgevingswet verleend voor de flora- en fauna activiteit voor renovatiewerkzaamheden aan diverse woningen aan de Dr. Willemdreessingel, Count Basiehof, Louis Armstronghof, Duke Ellingtonstraat en Billie Holidaypad te Arnhem. Hierbij worden nesten en verblijfplaatsen van de huismus en de gewone dwergvleermuis tijdelijk verstoord. De functies wordt tijdelijk gemitigeerd en zijn na de werkzaamheden weer beschikbaar.</text:p>
            <text:p text:style-name="common-al"/>
            <text:p text:style-name="common-al">Mogelijkheid van inzien</text:p>
            <text:p text:style-name="common-al">Het besluit en bijbehorende stukken zijn gedurende zes weken na de publicatiedatum in te zien. Op verzoek sturen wij u kopieën van de stukken toe. Neem hiervoor contact op met het Provincieloket via telefoonnummer 026 359 99 99.</text:p>
            <text:p text:style-name="common-al">U kunt de stukken ook op afspraak inzien in het Provinciehuis. Ook hiervoor neemt u contact op met het Provincieloket. In alle gevallen vermeldt u het zaaknummer 2026-001388.</text:p>
            <text:p text:style-name="common-al"/>
            <text:p text:style-name="common-al">Bezwaar</text:p>
            <text:p text:style-name="common-al">Belanghebbenden kunnen tijdens de inzagetermijn bezwaar maken tegen het besluit, onder vermelding van zaaknummer 2026-001388. De termijn om bezwaar te maken begint op de dag na de verzending van het besluit. In het besluit leest u hier meer over.</text:p>
            <text:p text:style-name="common-al"/>
            <text:p text:style-name="common-al">Wilt u meer weten?</text:p>
            <text:p text:style-name="common-al">Bel het Provincieloket, telefoonnummer 026 359 99 99.</text:p>
            <text:p text:style-name="common-al"/>
            <text:p text:style-name="last-al">Gedeputeerde Staten van Gelderlan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261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1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1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Provincie Gelderland Omgevingswet flora- en fauna activiteit, locatie Dr. Willemdreessingel, Count Basiehof, Louis Armstronghof, Duke Ellingtonstraat en Billie Holidaypad te Arnhem</meta:user-defined>
    <meta:user-defined meta:name="OVERHEIDop.datumEindeReactietermijn">2026-09-03</meta:user-defined>
    <meta:user-defined meta:name="OVERHEIDop.TilID/OVERHEIDop.terinzageleggingOP">til-2026-29380</meta:user-defined>
    <meta:user-defined meta:name="DCTERMS.W3CDTF/DCTERMS.available">2026-07-23</meta:user-defined>
    <meta:user-defined meta:name="DCTERMS.W3CDTF/OVERHEIDop.jaargang">2026</meta:user-defined>
    <meta:user-defined meta:name="OVERHEIDop.publicationIssue">12611</meta:user-defined>
    <meta:user-defined meta:name="OVERHEIDop.PrbID/DC.identifier">prb-2026-12611</meta:user-defined>
    <meta:user-defined meta:name="OVERHEIDop.versieInformatie"/>
  </office:meta>
</office:document-meta>
</file>