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ntwerpbesluit tot weigering omgevingsvergunning voor het realiseren van een shredderinstallatie voor het shredderen van B-hout, het opslaan van afvalstoffen en het afwijken van het omgevingsplan op de locatie De Hooistreep 15A (3751 LW) in Bunschoten.</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Utrecht is van plan om de door Transportonderneming A.J. Huygen en Zoon B.V. aangevraagde omgevingsvergunning te weigeren. Dit betreft een aanvraag voor een omgevingsvergunning voor het realiseren van een shredderinstallatie voor het shredderen van B-hout, het opslaan van afvalstoffen en het afwijken van het omgevingsplan op de locatie De Hooistreep 15A (3751 LW) in Bunschoten. Het gaat om een activiteit zoals beschreven in artikel 3.79 van het Besluit activiteiten leefomgeving (Bal). </text:p>
            <text:p text:style-name="common-al"/>
            <text:p text:style-name="common-al">
            <text:span text:style-name="nadrukvet">Achtergrond</text:span>
          </text:p>
            <text:p text:style-name="common-al">Naar aanleiding van de vergunningaanvraag hebben wij een (eigen) Bibob-onderzoek uitgevoerd, als bedoeld in artikel 7a van de Wet bevordering integriteitsbeoordelingen door het openbaar bestuur (hierna: de Wet Bibob). Wij hebben, gelet op de bevindingen van ons (eigen) Bibob-onderzoek, het voornemen de door Transportonderneming A.J. Huygen en Zoon B.V. op 26 maart 2025, onder kenmerk DSO-nummer 2025032600810 aangevraagde vergunning te weigeren op grond van artikel 5.31, eerste lid aanhef en onder c van de Omgevingswet juncto artikel 3, eerste lid aanhef en onder b, van de Wet Bibob en artikel 3, zesde lid, van de Wet Bibob.</text:p>
            <text:p text:style-name="common-al"/>
            <text:p text:style-name="common-al">
            <text:span text:style-name="nadrukvet">Zienwijze</text:span>
          </text:p>
            <text:p text:style-name="common-al">Voordat wij het besluit nemen om de omgevingsvergunning te verlenen, kan hierover door iedereen een zienswijze worden ingediend. Een zienswijze is een reactie op een voorgenomen besluit. Hierin kunt u aangeven met welke punten u het niet eens bent en waarom. U kunt uw zienswijze schriftelijk, mondeling of digitaal indienen. Richt uw schriftelijke zienswijze aan: Loket Bibob van de provincie Utrecht, postbus 80300, 3508 TH Utrecht, of per e-mail aan <text:span text:style-name="nadrukondlijn">bibob@provincie-utrecht.nl</text:span>. Dit kan tot en met 26 augustus 2026. Vermeldt u hierbij ons zaakkenmerk: UTSP-1721371120-56981. Wilt u mondeling een zienswijze indienen, maakt u daarvoor dan een afspraak via 030-258 90 20. Van de mondelinge zienswijze wordt een kort verslag gemaakt.</text:p>
            <text:p text:style-name="common-al"/>
            <text:p text:style-name="common-al">
            <text:span text:style-name="nadrukvet">Ter inzage</text:span>
          </text:p>
            <text:p text:style-name="common-al">U kunt het voornemen en de bijbehorende stukken opvragen bij Loket Bibob van de provincie Utrecht: <text:span text:style-name="nadrukondlijn">bibob@provincie-utrecht.nl</text:span> of via 030-258 90 20. Vermeldt u hierbij ons zaakkenmerk: UTSP-1721371120-56981. U kunt het voornemen en de bijbehorende stukken ook inzien bij Loket Bibob van de provincie Utrecht, postbus 80300, 3508 TH Utrecht.</text:p>
            <text:p text:style-name="common-al"/>
            <text:p text:style-name="common-al">
            <text:span text:style-name="nadrukvet">Geen </text:span>
            <text:span text:style-name="nadrukvet">bezwaar</text:span>
          </text:p>
            <text:p text:style-name="common-al">Tegen het voornemen kan geen bezwaar worden ingediend. Nadat een besluit is genomen is het mogelijk hiertegen in beroep te gaan.</text:p>
            <text:p text:style-name="common-al"/>
            <text:p text:style-name="common-al">
            <text:span text:style-name="nadrukvet">Meer informatie?</text:span>
          </text:p>
            <text:p text:style-name="common-al">Heeft u vragen? Neemt u dan contact op met Loket Bibob van de provincie Utrecht via telefoonnummer 030-258 90 20 of <text:span text:style-name="nadrukondlijn">bibob@provincie-utrecht.nl</text:span>. Vermeldt u hierbij ons zaakkenmerk: UTSP-1721371120-56981. </text:p>
            <text:p text:style-name="common-al"/>
            <text:p text:style-name="common-al">
            <text:span text:style-name="nadrukvet">Op de hoogte blijven?</text:span>
          </text:p>
            <text:p text:style-name="common-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Utrecht, 16 juli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2165</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165</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165</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aakkenmerk: UTSP-1721371120-56981</meta:user-defined>
    <dc:language>nl</dc:language>
    <meta:user-defined meta:name="OVERHEIDop.locatietype/OVERHEIDop.gebiedsmarkering">Adres</meta:user-defined>
    <meta:user-defined meta:name="DC.title">Bekendmaking ontwerpbesluit tot weigering omgevingsvergunning voor het realiseren van een shredderinstallatie voor het shredderen van B-hout, het opslaan van afvalstoffen en het afwijken van het omgevingsplan op de locatie De Hooistreep 15A (3751 LW) in Bunschoten.</meta:user-defined>
    <meta:user-defined meta:name="DCTERMS.W3CDTF/DCTERMS.available">2026-07-16</meta:user-defined>
    <meta:user-defined meta:name="DCTERMS.W3CDTF/OVERHEIDop.jaargang">2026</meta:user-defined>
    <meta:user-defined meta:name="OVERHEIDop.externeBijlage">Ontwerpbesluit|exb-2026-25429</meta:user-defined>
    <meta:user-defined meta:name="OVERHEIDop.publicationIssue">12165</meta:user-defined>
    <meta:user-defined meta:name="OVERHEIDop.PrbID/DC.identifier">prb-2026-12165</meta:user-defined>
    <meta:user-defined meta:name="OVERHEIDop.versieInformatie"/>
  </office:meta>
</office:document-meta>
</file>