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Stille Maatschap G.J.M. Welte en Landbouwbedrijf Welte B.V., Oldert 9 Milheeze – Z/508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Beëindiging van de pluimveehouderij en de herinrichting van bestaande stallen voor het houden van melkvee en jongvee</text:p>
            <text:p text:style-name="common-al">Locatie: Oldert 9, 5763 PV te Milheeze	 </text:p>
            <text:p text:style-name="common-al">Zaaknummer: Z/508441</text:p>
            <text:p text:style-name="common-al">Activiteit: Natura 2000-activiteit</text:p>
            <text:p text:style-name="common-al">Datum ontvangen: 19-06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0705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705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705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08441</meta:user-defined>
    <dc:language>nl</dc:language>
    <meta:user-defined meta:name="OVERHEIDop.locatietype/OVERHEIDop.gebiedsmarkering">Punt</meta:user-defined>
    <meta:user-defined meta:name="DC.title">Provincie Noord-Brabant – Omgevingsvergunning aangevraagd – Stille Maatschap G.J.M. Welte en Landbouwbedrijf Welte B.V., Oldert 9 Milheeze – Z/508441</meta:user-defined>
    <meta:user-defined meta:name="DCTERMS.W3CDTF/DCTERMS.available">2026-06-25</meta:user-defined>
    <meta:user-defined meta:name="DCTERMS.W3CDTF/OVERHEIDop.jaargang">2026</meta:user-defined>
    <meta:user-defined meta:name="OVERHEIDop.publicationIssue">10705</meta:user-defined>
    <meta:user-defined meta:name="OVERHEIDop.PrbID/DC.identifier">prb-2026-10705</meta:user-defined>
    <meta:user-defined meta:name="OVERHEIDop.versieInformatie"/>
  </office:meta>
</office:document-meta>
</file>