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mgevingsvergunning gasleiding netbeheerder, langs de provinciale weg N271, Venlo -  Nijmegen, kilometrering 76.9 tot kilometrering 77.0, aan de rechterzijde van de weg. Omgeving Rijksweg 121A, 5941AC Velden Z2026-000008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verwijderen gasleiding langs de provinciale weg N271, Venlo -  Nijmegen, kilometrering 76.9 tot kilometrering 77.0, aan de rechterzijde van de weg. Omgeving Rijksweg 121A, 5941AC Velden.</text:p>
            <text:p text:style-name="common-al">Belanghebbenden kunnen binnen zes weken na de dag waarop dit besluit is verzonden bezwaar maken onder vermelding van zaaknummer Z2026-00000861.</text:p>
            <text:p text:style-name="common-al">Het besluit is verzonden op 19 juni 2026</text:p>
            <text:p text:style-name="common-al">Het besluit kunt u op deze pagina aan de linkerzijde inzien.</text:p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0548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4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48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61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omgevingsvergunning gasleiding netbeheerder, langs de provinciale weg N271, Venlo -  Nijmegen, kilometrering 76.9 tot kilometrering 77.0, aan de rechterzijde van de weg. Omgeving Rijksweg 121A, 5941AC Velden Z2026-00000861</meta:user-defined>
    <meta:user-defined meta:name="OVERHEIDop.datumEindeReactietermijn">2026-07-31</meta:user-defined>
    <meta:user-defined meta:name="OVERHEIDop.terinzageleggingBG">https://jeleefomgeving.nl/inzien/001737430/f22edd57-bcf0-46f6-875c-b2a014f83ddd</meta:user-defined>
    <meta:user-defined meta:name="DCTERMS.W3CDTF/DCTERMS.available">2026-06-23</meta:user-defined>
    <meta:user-defined meta:name="DCTERMS.W3CDTF/OVERHEIDop.jaargang">2026</meta:user-defined>
    <meta:user-defined meta:name="OVERHEIDop.publicationIssue">10548</meta:user-defined>
    <meta:user-defined meta:name="OVERHEIDop.PrbID/DC.identifier">prb-2026-10548</meta:user-defined>
    <meta:user-defined meta:name="OVERHEIDop.versieInformatie"/>
  </office:meta>
</office:document-meta>
</file>