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overige objecten, langs de provinciale weg N271, Venlo - Nijmegen, kilometrering 100.4 tot kilometrering 100.5, aan de rechterzijde van de weg. Omgeving Rijksweg 33, 5854AS Bergen L Z2026-000003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brengen van een gedeelde uitweg langs de provinciale weg N271, Venlo - Nijmegen, kilometrering 100.4 tot kilometrering 100.5, aan de rechterzijde van de weg. Omgeving Rijksweg 33, 5854AS Bergen L</text:p>
            <text:p text:style-name="common-al">Belanghebbenden kunnen binnen zes weken na de dag waarop dit besluit is verzonden bezwaar maken onder vermelding van zaaknummer Z2026-00000388.</text:p>
            <text:p text:style-name="common-al">Het besluit is verzonden op 19 juni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054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4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4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8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overige objecten, langs de provinciale weg N271, Venlo - Nijmegen, kilometrering 100.4 tot kilometrering 100.5, aan de rechterzijde van de weg. Omgeving Rijksweg 33, 5854AS Bergen L Z2026-00000388</meta:user-defined>
    <meta:user-defined meta:name="OVERHEIDop.datumEindeReactietermijn">2026-07-31</meta:user-defined>
    <meta:user-defined meta:name="OVERHEIDop.terinzageleggingBG">https://jeleefomgeving.nl/inzien/001737430/bdc8a400-3e49-4e35-bb06-36e108e206ce</meta:user-defined>
    <meta:user-defined meta:name="DCTERMS.W3CDTF/DCTERMS.available">2026-06-23</meta:user-defined>
    <meta:user-defined meta:name="DCTERMS.W3CDTF/OVERHEIDop.jaargang">2026</meta:user-defined>
    <meta:user-defined meta:name="OVERHEIDop.publicationIssue">10541</meta:user-defined>
    <meta:user-defined meta:name="OVERHEIDop.PrbID/DC.identifier">prb-2026-10541</meta:user-defined>
    <meta:user-defined meta:name="OVERHEIDop.versieInformatie"/>
  </office:meta>
</office:document-meta>
</file>