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nemen tot verhuur grond van de Provincie Limburg aan Veilingbedrijf Helvetia Limburg B.V.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Gedeputeerde Staten van Limburg maken bekend dat de Provincie Limburg voornemens is om 20 dagen na de datum van deze publicatie te verhuren aan de Veilingbedrijf Helvetia Limburg B.V. het volgende perceel:</text:p>
            <text:p text:style-name="al"/>
            <text:p text:style-name="al">Kadastrale gemeente Valkenburg, sectie U, nummer 226, groot 06.34.85 ha</text:p>
            <text:p text:style-name="al"/>
            <text:p text:style-name="al">Het Ravensbosch is aangewezen als onderdeel van Natura 2000-gebied Geuldal. Er liggen onder andere aan toestromend grondwater gebonden habitattypen, zoals H7220 Kalktufbronnen en H7230 Kalkmoeras. De instandhouding van deze habitattypen staat sterk onder druk, met name als gevolg van de belasting met nitraat (en sulfaat) via het grondwater, dat inzijgt vanuit het naastliggende / aangrenzende landbouwgebied. Deze situatie vraagt om een andere aanpak.</text:p>
            <text:p text:style-name="al"/>
            <text:p text:style-name="al">In het kader van het N2000-plan Geuldal is contact gezocht met Veilingbedrijf Helvetia Limburg B.V. , wiens grondeigendom binnen het N-2000 gebied en binnen het intrekgebied is gelegen. Ten behoeve van het onderzoeken van tufbronnen en kalkmoerassen nabij Ravensbosch zijn in 2019 afspraken gemaakt over het landbouwkundig gebruik van het in de nabijheid van de turfbronnen en kalkmoerassen gelegen gronden, namelijk: niet meer bemesten van het perceel over een lange periode van 5 jaar. Dit alles ter monitoring van het nitraatgehalte van het grondwater binnen het intrekgebied richting de kalktufbronnen en het Kalkmoeras in het N-2000 gebied Ravensbosch. De termijn van deze overeenkomst verloopt per 31 december 2023. Provincie Limburg wenst de genoemde onderzoeken van turfbronnen en kalkmoerassen graag voort te zetten en heeft om die reden behoefte aan het maken van afspraken met een landeigenaar over landbouwkundig gebruik in de directe omgeving van de turfbronnen en kalkmoerassen waartegenover staat dat zij ter compensatie elders grond kunnen huren. Door deze verhuur is de provincie in staat meerdere jaren het nitraatgehalte van het grondwater binnen het intrekgebied richting de kalktufbronnen en het Kalkmoeras in het N-2000 gebied Ravensbosch te monitoren en in beeld te brengen wat de invloeden zijn van geen bemesting op agrarische gronden.</text:p>
            <text:p text:style-name="al"/>
            <text:p text:style-name="al">Provincie Limburg meent dat vaststaat, althans of redelijkerwijs mag worden aangenomen, dat op grond van objectieve, toetsbare en redelijke criteria Veilingbedrijf Helvetia Limburg B.V. als enige serieuze gegadigde in aanmerking komt voor de verhuur van de bovengenoemde perceel, omdat zij grond bezitten binnen het intrekgebied en zij zich bereid hebben verklaard hun eigen perceel ( VKB S 35) voor 5 jaar niet te bemesten. </text:p>
            <text:p text:style-name="al"/>
            <text:p text:style-name="al">De criteria op basis waarvan de provincie tot deze conclusie is gekomen zijn de volgende:</text:p>
            <text:p text:style-name="al">a. Voor verhuur komen alleen in aanmerking partijen die ten behoeve van het bovengenoemde project Ravensbosch maatregelen treffen die een positieve invloed hebben op Kalktufbronnen en het Kalkmoeras van het Ravensbosch.</text:p>
            <text:p text:style-name="al">b. voor verhuur komen alleen in aanmerking partijen die het onder a. genoemde criterium uitvoeren op gronden gelegen binnen het intrekgebied. Daarbij gaat de partij wiens gronden het dichtst gelegen zijn nabij de kalkturfbronnen en het kalkmoeras van het Ravenbosch voor op alle overige partijen. </text:p>
            <text:p text:style-name="al"/>
            <text:p text:style-name="al">De Provincie Limburg gaat 20 dagen na de datum van deze publicatie over tot het verhuur van de grond aan Veilingbedrijf Helvetia Limburg B.V. .</text:p>
            <text:p text:style-name="al">Andere partijen die eveneens menen als serieuze gegadigde in aanmerking te komen, kunnen zich binnen 20 dagen na datum van deze publicatie gemotiveerd melden bij de Provincie Limburg. Dit kan door het versturen van een e-mail aan <text:a xlink:href="mailto:vastgoedbeheer@prvlimburg.nl" xlink:type="simple">vastgoedbeheer@prvlimburg.nl</text:a>, onder vermelding van: ‘[Interesse perceel VKB U 226]’. </text:p>
            <text:p text:style-name="al"/>
            <text:p text:style-name="al">Volledigheidshalve wordt opgemerkt dat de thans gestelde termijn een uiterlijke termijn is en dat een nadere verlenging van deze termijn niet aan de orde is.</text:p>
            <text:p text:style-name="al"/>
            <text:p text:style-name="al">Hierbij behoudt de Provincie Limburg zich uitdrukkelijk het recht voor om de grond naar eigen oordeel terug te trekken als compensatiegrond voor het project.</text:p>
          </text:section>
        </text:section>
        <text:section text:name="regeling-sluiting_id1-3-2-3" text:style-name="regeling-sluiting">
          <text:section text:name="slotformulering_id1-3-2-3-1" text:style-name="slotformulering">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7</text:span><text:line-break/><text:date style:data-style-name="dag" text:fixed="true" text:date-value="2024-01-02"/><text:line-break/><text:date style:data-style-name="jaar" text:fixed="true" text:date-value="2024-0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4  nr. 7</text:span><text:date style:data-style-name="nicedate" text:fixed="true" text:date-value="2024-0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4  nr. 7</text:span><text:date style:data-style-name="nicedate" text:fixed="true" text:date-value="2024-0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verigeInformatie-Web-CB/5.14/xml/MC-DRP-OverigeInformatie-Web-CB.xml</meta:user-defined>
    <meta:user-defined meta:name="OVERHEID.Provincie/DC.creator">Limburg</meta:user-defined>
    <meta:user-defined meta:name="OVERHEID.Informatietype/DC.type">officiële publicatie</meta:user-defined>
    <meta:user-defined meta:name="OVERHEIDop.Rubriek/DC.type">overige overheidsinformatie</meta:user-defined>
    <meta:user-defined meta:name="OVERHEID.Provincie/OVERHEID.authority">Limburg</meta:user-defined>
    <meta:user-defined meta:name="OVERHEID.Provincie/DCTERMS.publisher">Limburg</meta:user-defined>
    <meta:user-defined meta:name="OVERHEID.TaxonomieBeleidsagendaDecentraal/OVERHEID.category">Ruimte en infrastructuur | Organisatie en beleid</meta:user-defined>
    <dc:language>nl</dc:language>
    <meta:user-defined meta:name="OVERHEIDop.locatietype/OVERHEIDop.gebiedsmarkering">Woonplaats</meta:user-defined>
    <meta:user-defined meta:name="DC.title">Kennisgeving voornemen tot verhuur grond van de Provincie Limburg aan Veilingbedrijf Helvetia Limburg B.V.</meta:user-defined>
    <meta:user-defined meta:name="DCTERMS.W3CDTF/DCTERMS.available">2024-01-02</meta:user-defined>
    <meta:user-defined meta:name="DCTERMS.W3CDTF/OVERHEIDop.jaargang">2024</meta:user-defined>
    <meta:user-defined meta:name="OVERHEIDop.publicationIssue">7</meta:user-defined>
    <meta:user-defined meta:name="OVERHEIDop.PrbID/DC.identifier">prb-2024-7</meta:user-defined>
    <meta:user-defined meta:name="OVERHEIDop.versieInformatie"/>
  </office:meta>
</office:document-meta>
</file>