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style:num-suffix="" text:bullet-char="​" text:level="1">
        <style:list-level-properties text:min-label-width="10mm"/>
      </text:list-level-style-bullet>
    </text:list-style>
    <text:list-style style:name="id1-3-2-2-1-3-1">
      <text:list-level-style-bullet style:num-suffix=""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office:automatic-styles>
  <office:body>
    <office:text>
      <text:p text:style-name="new_page_staatscourant"/>
      <text:p text:style-name="single-kop-titel">Kennisgeving voornemen tot verhuur van gronden van de Provincie Limburg aan We Are Entertainment B.V.</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Gedeputeerde Staten van Limburg maken bekend dat de Provincie voornemens is om 20 dagen na de datum van deze publicatie tijdelijk te verhuren aan We Are entertainment B.V. (gevestigd op het adres Egelenburg 2 te Amsterdam) de volgende percelen</text:p>
            <text:list text:style-name="id1-3-2-2-1-3">
              <text:list-item text:style-override="id1-3-2-2-1-3-1">
                <text:number/>
                <text:p text:style-name="al"/>
              </text:list-item>
              <text:list-item text:style-override="id1-3-2-2-1-3-2">
                <text:number>-</text:number>
                <text:p text:style-name="al">Kadastrale gemeente Maastricht, sectie P, nummer 5607, groot 17.520 m<text:span text:style-name="sup">2</text:span></text:p>
              </text:list-item>
              <text:list-item text:style-override="id1-3-2-2-1-3-3">
                <text:number>-</text:number>
                <text:p text:style-name="al">Kadastrale gemeente Maastricht, sectie P, nummer 6224, groot 32.245 m<text:span text:style-name="sup">2</text:span></text:p>
              </text:list-item>
              <text:list-item text:style-override="id1-3-2-2-1-3-4">
                <text:number>-</text:number>
                <text:p text:style-name="al">Kadastrale gemeente Maastricht, sectie P, nummer 6225, groot 25.188 m<text:span text:style-name="sup">2</text:span></text:p>
                <text:p text:style-name="al"/>
              </text:list-item>
            </text:list>
            <text:p text:style-name="al">We Are Entertainment B.V. is een Nederlandse organisatie die evenementen organiseert. Op zaterdag 16 september 2023 willen zij een buitenevenement organiseren op bovengenoemde gronden in eigendom van de Provincie. Het betreft gronden gelegen in Oost-Maarland te Maastricht. De Provincie wil medewerking verlenen door beschikbaarstelling van bovengenoemde gronden voor een periode van drie weken, namelijk van 10 september 2023 tot en met 24 september 2023, om zo het buitenevenement mogelijk te maken.</text:p>
            <text:p text:style-name="al"/>
            <text:p text:style-name="al"> De Provincie Limburg verhuurt bovenstaande gronden aan We Are Entertainment B.V. onder de voorwaarden dat zij over de benodigde vergunningen beschikken om aldaar een buitenevenement te organiseren. Nadat zij over de benodigde vergunningen komen te beschikken om het evenement te organiseren meent de Provincie dat We Are Entertainment B.V. van 10 september 2023 tot en met 24 september 2023 als enige serieuze gegadigde in aanmerking komt voor de huur van bovengenoemde percelen.</text:p>
            <text:p text:style-name="al"/>
            <text:p text:style-name="al">De Provincie Limburg is daarom voornemens 20 dagen na de datum van deze publicatie over te gaan tot de tijdelijke verhuur van bovengenoemde gronden aan We Are Entertainment B.V. Andere partijen die eveneens menen als serieuze gegadigde in aanmerking te komen, kunnen zich binnen 20 dagen na datum van deze publicatie gemotiveerd melden bij de Provincie Limburg. Dit kan door het versturen van een e-mail aan vastgoedbeheer@prvlimburg.nl onder vermelding van: ‘Percelen Oost-Maarland’.</text:p>
            <text:p text:style-name="al">Volledigheidshalve wordt opgemerkt dat de thans gestelde termijn een uiterlijke termijn is en dat een nadere verlenging van deze termijn niet aan de orde is.</text:p>
          </text:section>
        </text:section>
        <text:section text:name="regeling-sluiting_id1-3-2-3" text:style-name="regeling-sluiting">
          <text:section text:name="ondertekening_id1-3-2-3-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8956</text:span><text:line-break/><text:date style:data-style-name="dag" text:fixed="true" text:date-value="2023-07-31"/><text:line-break/><text:date style:data-style-name="jaar" text:fixed="true" text:date-value="2023-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3  nr. 8956</text:span><text:date style:data-style-name="nicedate" text:fixed="true" text:date-value="2023-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3  nr. 8956</text:span><text:date style:data-style-name="nicedate" text:fixed="true" text:date-value="2023-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Informatie-Web-CB/5.7/xml/MC-DRP-OverigeInformatie-Web-CB.xml</meta:user-defined>
    <meta:user-defined meta:name="OVERHEID.Provincie/DC.creator">Limburg</meta:user-defined>
    <meta:user-defined meta:name="OVERHEID.Informatietype/DC.type">officiële publicatie</meta:user-defined>
    <meta:user-defined meta:name="OVERHEIDop.Rubriek/DC.type">overige overheidsinformatie</meta:user-defined>
    <meta:user-defined meta:name="OVERHEID.Provincie/OVERHEID.authority">Limburg</meta:user-defined>
    <meta:user-defined meta:name="OVERHEID.Provincie/DCTERMS.publisher">Limburg</meta:user-defined>
    <meta:user-defined meta:name="OVERHEID.TaxonomieBeleidsagendaDecentraal/OVERHEID.category">Ruimte en infrastructuur | Organisatie en beleid</meta:user-defined>
    <dc:language>nl</dc:language>
    <meta:user-defined meta:name="OVERHEIDop.locatietype/OVERHEIDop.gebiedsmarkering">Weg</meta:user-defined>
    <meta:user-defined meta:name="DC.title">Kennisgeving voornemen tot verhuur van gronden van de Provincie Limburg aan We Are Entertainment B.V.</meta:user-defined>
    <meta:user-defined meta:name="DCTERMS.W3CDTF/DCTERMS.available">2023-07-31</meta:user-defined>
    <meta:user-defined meta:name="DCTERMS.W3CDTF/OVERHEIDop.jaargang">2023</meta:user-defined>
    <meta:user-defined meta:name="OVERHEIDop.publicationIssue">8956</meta:user-defined>
    <meta:user-defined meta:name="OVERHEIDop.PrbID/DC.identifier">prb-2023-8956</meta:user-defined>
    <meta:user-defined meta:name="OVERHEIDop.versieInformatie"/>
  </office:meta>
</office:document-meta>
</file>