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1-1-1">
      <style:table-column-properties/>
    </style:style>
    <style:style style:family="table-column" style:parent-style-name="colspec" style:name="id1-3-2-2-1-11-1-2">
      <style:table-column-properties/>
    </style:style>
    <style:style style:family="table-column" style:parent-style-name="colspec" style:name="id1-3-2-2-1-11-1-3">
      <style:table-column-properties/>
    </style:style>
    <style:style style:family="table-column" style:parent-style-name="colspec" style:name="id1-3-2-2-1-11-1-4">
      <style:table-column-properties/>
    </style:style>
    <style:style style:family="table-column" style:parent-style-name="colspec" style:name="id1-3-2-2-1-11-1-5">
      <style:table-column-properties/>
    </style:style>
  </office:automatic-styles>
  <office:body>
    <office:text>
      <text:p text:style-name="new_page_staatscourant"/>
      <text:p text:style-name="single-kop-titel">Aanvullende kennisgeving koop en verkoop in het kader van de uitvoering van de Regeling provinciale aankoop veehouderijen nabij natuurgebieden 1e tranche door de Provincie Limbur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Deze kennisgeving is een aanvulling op de reeds op 3 augustus 2022 (2022, nr. 9350) en op 19 december 2022 gepubliceerde kennisgevingen (2022, nr. 14911) koop en verkoop in het kader van de Regeling provinciale aankoop veehouderijen nabij natuurgebieden 1e tranche door de Provincie Limburg. </text:span> </text:p>
            <text:p text:style-name="al"/>
            <text:p text:style-name="al">
            <text:span text:style-name="nadrukondlijn">In de kennisgeving van 19 december 2022 werd onder regel 13 abusievelijk het perceel, kadastraal bekend als gemeente Voerendaal sectie P nummer 422 (ged.) ter grootte van 0.12.00 hectare genoemd. Dit perceel wordt niet door de Provincie verkocht. Het moet zijn het perceel, kadastraal bekend als gemeente Voerendaal sectie P442 (ged.) ter grootte van 0.12.00 hectare.</text:span>
          </text:p>
            <text:p text:style-name="al"/>
            <text:p text:style-name="al">Gedeputeerde Staten van Limburg maken middels deze publicatie bekend dat de Provincie voornemens is om uitvoering te geven aan de Regeling provinciale aankoop veehouderijen nabij natuurgebieden door (onder meer) het kopen van de opstallen (bedrijfsgebouwen) met ondergronden en in sommige gevallen de landbouwgronden op basis van vrijwilligheid. </text:p>
            <text:p text:style-name="al"/>
            <text:p text:style-name="al">Diverse veehouders wensen op de locatie te blijven en hebben aangegeven de opstallen met ondergrond, vaak direct gelegen aan hun woonhuis, alleen te verkopen aan de Provincie onder de voorwaarde dat zij deze kunnen terugkopen van de Provincie. De Provincie heeft daarom bij de koop, uitgaande van de definitieve beëindiging van de veehouderij en overige voorwaarden, een overeenkomst gesloten tot terugverkoop aan de veehouder van de opstallen met ondergrond. Daarbij zal met de veehouder worden overeengekomen een (eventuele) verplichting tot sloop van aanwezige stallen én een kwalitatieve verplichting inhoudende dat de veehouder (onder meer) op de locatie geen veehouderijactiviteiten zal (laten) ondernemen.</text:p>
            <text:p text:style-name="al"/>
            <text:p text:style-name="al">De Provincie is voornemens om te verkopen en om 20 dagen na de datum van deze publicatie of daarna te leveren het hierna genoemde perceel met eventuele opstallen aan de eigenaren, van wie de Provincie het betreffende perceel met eventuele opstallen heeft gekocht.</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column table:style-name="id1-3-2-2-1-11-1-4"/>
                <table:table-column table:style-name="id1-3-2-2-1-11-1-5"/>
                <table:table-row table:style-name="row">
                  <table:table-cell table:style-name="entry" table:number-rows-spanned="1" table:number-columns-spanned="1"/>
                  <table:table-cell table:style-name="entry" table:number-rows-spanned="1" table:number-columns-spanned="1">
                    <text:p text:style-name="table_al">
                      <text:span text:style-name="nadrukondlijn">Kadastrale aanduid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ondlijn">Gemeente</text:span>
                    </text:p>
                  </table:table-cell>
                  <table:table-cell table:style-name="entry" table:number-rows-spanned="1" table:number-columns-spanned="1">
                    <text:p text:style-name="table_al">
                      <text:span text:style-name="nadrukondlijn">Sectie</text:span>
                    </text:p>
                  </table:table-cell>
                  <table:table-cell table:style-name="entry" table:number-rows-spanned="1" table:number-columns-spanned="1">
                    <text:p text:style-name="table_al">
                      <text:span text:style-name="nadrukondlijn">Nummer</text:span>
                    </text:p>
                  </table:table-cell>
                  <table:table-cell table:style-name="entry" table:number-rows-spanned="1" table:number-columns-spanned="1">
                    <text:p text:style-name="table_al">
                      <text:span text:style-name="nadrukondlijn">Oppervlakte (ha.)</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
                      <text:span text:style-name="nadrukcur">Voerendaal</text:span>
                    </text:p>
                  </table:table-cell>
                  <table:table-cell table:style-name="entry" table:number-rows-spanned="1" table:number-columns-spanned="1">
                    <text:p text:style-name="table_al">P</text:p>
                  </table:table-cell>
                  <table:table-cell table:style-name="entry" table:number-rows-spanned="1" table:number-columns-spanned="1">
                    <text:p text:style-name="table_al">442</text:p>
                  </table:table-cell>
                  <table:table-cell table:style-name="entry" table:number-rows-spanned="1" table:number-columns-spanned="1">
                    <text:p text:style-name="table_al">0.12.00</text:p>
                  </table:table-cell>
                </table:table-row>
              </table:table>
              <text:p text:style-name="table_bottom"/>
            </text:section>
            <text:p text:style-name="al"/>
            <text:p text:style-name="al">De Provincie is op grond van het kooprecht gehouden tot verkoop van bovengenoemde grond met eventuele opstallen aan de betreffende eigenaren en is derhalve van mening dat zij de enige (serieuze) gegadigden voor de betreffende percelen met eventuele opstallen zijn voor de overdracht hiervan.</text:p>
            <text:p text:style-name="al"/>
            <text:p text:style-name="al">Voor vragen of inlichtingen kunt u contact opnemen met Provincie Limburg door het verzenden van een e-mail naar: <text:a xlink:href="mailto:vastgoedbeheer@prvlimburg.nl" xlink:type="simple">vastgoedbeheer@prvlimburg.nl</text:a> onder vermelding van “provinciale aankoop veehouderij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704</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1704</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1704</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Provincie/DC.creator">Limburg</meta:user-defined>
    <meta:user-defined meta:name="OVERHEID.Informatietype/DC.type">officiële publicatie</meta:user-defined>
    <meta:user-defined meta:name="OVERHEIDop.Rubriek/DC.type">overige overheidsinformatie</meta:user-defined>
    <meta:user-defined meta:name="OVERHEID.Provincie/OVERHEID.authority">Limburg</meta:user-defined>
    <meta:user-defined meta:name="OVERHEID.Provincie/DCTERMS.publisher">Limburg</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Aanvullende kennisgeving koop en verkoop in het kader van de uitvoering van de Regeling provinciale aankoop veehouderijen nabij natuurgebieden 1e tranche door de Provincie Limburg</meta:user-defined>
    <meta:user-defined meta:name="DCTERMS.W3CDTF/DCTERMS.available">2023-02-15</meta:user-defined>
    <meta:user-defined meta:name="DCTERMS.W3CDTF/OVERHEIDop.jaargang">2023</meta:user-defined>
    <meta:user-defined meta:name="OVERHEIDop.publicationIssue">1704</meta:user-defined>
    <meta:user-defined meta:name="OVERHEIDop.PrbID/DC.identifier">prb-2023-1704</meta:user-defined>
    <meta:user-defined meta:name="OVERHEIDop.versieInformatie"/>
  </office:meta>
</office:document-meta>
</file>