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van het pand Museum G.M. Kam (Kamstraat 45 te Nijmeg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Gedeputeerde Staten van Gelderland delen mee dat zij voornemens zijn om het pand Museum G.M. Kam aan de Kamstraat 45 te Nijmegen te verhuren aan Stichting Museum het Valkhof-Kam om daar het provinciaal depot voor bodemvondsten te beheren in opdracht van de provincie.</text:p>
            <text:p text:style-name="al"/>
            <text:p text:style-name="al">Bij besluit d.d. 18 november 2020 hebben Gedeputeerde Staten van Gelderland de aanwijzing van Museum Het Valkhof-Kam als provinciaal depot voor bodemvondsten en het daaraan verbonden uitsluitend recht om de provinciale archeologische vondsten en collecties te beheren en toegankelijk te maken verlengd voor de periode 1 januari 2021 tot en met 31 december 2024. Dit besluit heeft destijds in ontwerp ter inzage gelegen, waarop geen zienswijzen zijn ontvangen en is vervolgens gepubliceerd. Het uitsluitend recht heeft betrekking op de wettelijke taak om een depot voor archeologische bodemvondsten te beheren en toegankelijk te maken. Het provinciaal depot voor bodemvondsten is gevestigd in het pand Museum G.M. Kam aan de Kamstraat 45 te Nijmegen.</text:p>
            <text:p text:style-name="al"/>
            <text:p text:style-name="al">Stichting Museum het Valkhof-Kam bezit de specifieke deskundigheid die nodig is voor de uitvoering van deze dienst. Ook is er een samenhang tussen het beheer van de archeologische vondsten en de ontstaansgeschiedenis van de stichting. De stichting komt voort uit het oude provinciaal museum voor archeologie. Met de stichting heeft de provincie een beheersovereenkomst gesloten waarin afspraken zijn vastgelegd over onder andere het beheer van de provinciale collecties. Dit zijn de collecties Kam, de collectie van de Gelderse Archeologische Stichting en de provinciale collectie uit het voormalig museum Kam. Daarnaast is er tussen de Erven Kam, de Staat der Nederlanden en de provincie Gelderland een vaststellingsovereenkomst gesloten met betrekking tot het beheer van de archeologische collectie G.M. Kam en het gelijknamige gebouw Museum G.M. Kam. </text:p>
            <text:p text:style-name="al"/>
            <text:p text:style-name="al">Vanwege de verwevenheid met het hiervoor genoemde uitsluitend recht zien Gedeputeerde Staten Stichting Museum het Valkhof-Kam als enige serieuze gegadigde voor de huur van het pand Museum Kam, waarin het provinciaal depot voor bodemvondsten is gevestigd.</text:p>
            <text:p text:style-name="al"/>
            <text:p text:style-name="al">Gedeputeerde Staten gaan vier weken na de datum van deze publicatie over tot het verhuren van het pand Museum G.M. Kam aan de Kamstraat 45 te Nijmegen.</text:p>
            <text:p text:style-name="al"/>
            <text:p text:style-name="al">Een ieder die zich niet kan verenigen met de voorgenomen huur aan de beoogde huurder kan zich binnen vier weken na deze publicatie schriftelijk melden bij de provincie. Dit kunt u doen door het sturen van een email aan <text:a xlink:href="mailto:post@gelderland.nl" xlink:type="simple">post@gelderland.nl</text:a> onder vermelding van zaaknummer 2021-015515 waarin u aangeeft waarom u het niet eens bent met de voorgenomen verhuur.</text:p>
            <text:p text:style-name="al"/>
            <text:p text:style-name="al">Voor vragen over deze publicatie kunt u contact opnemen met het provincieloket via telefoonnummer 026 359 99 99.</text:p>
            <text:p text:style-name="al"/>
            <text:p text:style-name="al">Gedeputeerde Staten van Gelderland</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0245</text:span><text:line-break/><text:date style:data-style-name="dag" text:fixed="true" text:date-value="2022-08-26"/><text:line-break/><text:date style:data-style-name="jaar" text:fixed="true" text:date-value="2022-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2  nr. 10245</text:span><text:date style:data-style-name="nicedate" text:fixed="true" text:date-value="2022-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2  nr. 10245</text:span><text:date style:data-style-name="nicedate" text:fixed="true" text:date-value="2022-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4.8/xml/MC-DRP-OverigeBvAS-Web-CB.xml</meta:user-defined>
    <meta:user-defined meta:name="OVERHEID.Provincie/DC.creator">Gelderland</meta:user-defined>
    <meta:user-defined meta:name="OVERHEID.Informatietype/DC.type">officiële publicatie</meta:user-defined>
    <meta:user-defined meta:name="OVERHEIDop.Rubriek/DC.type">ander besluit van algemene strekking</meta:user-defined>
    <meta:user-defined meta:name="OVERHEID.Provincie/DCTERMS.publisher">Gelderland</meta:user-defined>
    <meta:user-defined meta:name="OVERHEID.Provincie/OVERHEID.authority">Gelderland</meta:user-defined>
    <meta:user-defined meta:name="OVERHEID.TaxonomieBeleidsagendaDecentraal/OVERHEID.category">Cultuur en recreatie | Organisatie en beleid</meta:user-defined>
    <meta:user-defined meta:name="OVERHEID.TaxonomieBeleidsagendaDecentraal/OVERHEID.category">Financiën | Organisatie en beleid</meta:user-defined>
    <meta:user-defined meta:name="DC.source">N.v.t.</meta:user-defined>
    <dc:language>nl</dc:language>
    <meta:user-defined meta:name="OVERHEIDop.locatietype/OVERHEIDop.gebiedsmarkering">Adres</meta:user-defined>
    <meta:user-defined meta:name="DC.title">Kennisgeving voornemen tot verhuur van het pand Museum G.M. Kam (Kamstraat 45 te Nijmegen)</meta:user-defined>
    <meta:user-defined meta:name="DCTERMS.W3CDTF/DCTERMS.available">2022-08-26</meta:user-defined>
    <meta:user-defined meta:name="DCTERMS.W3CDTF/OVERHEIDop.jaargang">2022</meta:user-defined>
    <meta:user-defined meta:name="OVERHEIDop.publicationIssue">10245</meta:user-defined>
    <meta:user-defined meta:name="OVERHEIDop.PrbID/DC.identifier">prb-2022-10245</meta:user-defined>
    <meta:user-defined meta:name="OVERHEIDop.versieInformatie"/>
  </office:meta>
</office:document-meta>
</file>