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Kennisgev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spraak Ontwerp Natuurbeheerplan provincie Utrecht 2020</text:span>
          </text:p>
            <text:p text:style-name="common-al">Het Ontwerp Natuurbeheerplan provincie Utrecht 2020 ligt vanaf 19 februari 2019 gedurende zes weken ter inzage. Hiermee start de formele inspraak en kunt u een zienswijze indienen. Op 12 februari 2019 hebben Gedeputeerde Staten het Ontwerp Natuurbeheerplan provincie Utrecht 2020 vastgesteld. Bij de vaststelling van het plan wordt de procedure voor inspraak doorlopen die is geregeld in Afdeling 3.4 van de Algemene Wet Bestuursrecht. Het Ontwerp Natuurbeheerplan provincie Utrecht 2020 is de gewijzigde opvolger van het Natuurbeheerplan, provincie Utrecht 2019.</text:p>
            <text:p text:style-name="common-al">
            <text:span text:style-name="nadrukvet">ZIENSWIJZEN INDIENEN</text:span>
          </text:p>
            <text:p text:style-name="common-al">Gedurende de terinzagelegging kan eenieder zijn of haar zienswijzen op dit ontwerpbesluit indienen. Dit kan op één van de volgende wijzen. </text:p>
            <text:p text:style-name="common-al"/>
            <text:list text:style-name="id1-3-2-1-1-6">
              <text:list-item text:style-override="id1-3-2-1-1-6-1">
                <text:number>1.</text:number>
                <text:p text:style-name="al">Schriftelijk: aan Gedeputeerde Staten van de provincie Utrecht, Postbus 80300, 3508 TH Utrecht, onder vermelding van ‘Zienswijze Ontwerp Natuurbeheerplan 2020’. </text:p>
              </text:list-item>
              <text:list-item text:style-override="id1-3-2-1-1-6-2">
                <text:number>2.</text:number>
                <text:p text:style-name="al">Mondeling: via telefoonnummer (030) 258 3142, op werkdagen tussen 9.00-12.00 uur. Wilt u een mondelinge zienswijze indienen? Belt u dan eerst voor een telefonische of persoonlijke afspraak, zodat uw zienswijze correct opgeschreven kan worden.</text:p>
              </text:list-item>
              <text:list-item text:style-override="id1-3-2-1-1-6-3">
                <text:number>3.</text:number>
                <text:p text:style-name="al">Digitaal: <text:a xlink:href="https://fd9.formdesk.com/provincieutrecht1/EXT_Inspr_Zienswijze_V1" xlink:type="simple">https://fd9.formdesk.com/provincieutrecht1/EXT_Inspr_Zienswijze_V1</text:a><text:span text:style-name="nadrukondlijn"/></text:p>
              </text:list-item>
            </text:list>
            <text:p text:style-name="common-al"> </text:p>
            <text:p text:style-name="common-al">
            <text:span text:style-name="nadrukvet">U KUNT DE STUKKEN INZIEN:</text:span>
          </text:p>
            <text:list text:style-name="id1-3-2-1-1-9">
              <text:list-item text:style-override="id1-3-2-1-1-9-1">
                <text:number>1.</text:number>
                <text:p text:style-name="al">Op het provinciehuis Utrecht, Archimedeslaan 6, 3584 BA te Utrecht; op werkdagen van 9.00 tot 16.00 uur en buiten deze uren na telefonische afspraak, 030 258 3142 (bellen tijdens kantooruren). Het Ontwerp Natuurbeheerplan 2020 is te vinden op de website van de provincie Utrecht: www.provincie-utrecht.nl/snl. </text:p>
              </text:list-item>
            </text:list>
            <text:p text:style-name="common-al"> </text:p>
            <text:p text:style-name="common-al">Alle zienswijzen worden verwerkt in een ‘Nota van beantwoording’. Als u niet wilt dat daarin uw persoonlijke gegevens worden opgenomen, kunt u dit aangeven in uw zienswijze. U ontvangt een schriftelijk bevestiging van de beantwoording van uw zienswijze door GS.  </text:p>
            <text:p text:style-name="common-al"> </text:p>
            <text:p text:style-name="common-al">
            <text:span text:style-name="nadrukvet">INFORMATIE</text:span>
          </text:p>
            <text:p text:style-name="last-al">Voor nadere inlichtingen kunt u tijdens kantooruren contact opnemen met medewerkers van het team Natuur en Landbouw van de provincie Utrecht, telefoonnummer 030-258 3142, of per e-mail: <text:span text:style-name="nadrukondlijn">natuurbeheerplan@provincie-utrecht.nl</text:span>.</text:p>
            <text:p text:style-name="tekst_bottom"/>
          </text:section>
        </text:section>
        <text:section text:name="zakelijke-mededeling-sluiting_id1-3-2-2" text:style-name="zakelijke-mededeling-sluiting">
          <text:section text:name="ondertekening_id1-3-2-2-1">
            <text:p><text:span text:style-name="deze">Utrecht, 18 februari 2019</text:span></text:p>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163</text:span><text:line-break/><text:date style:data-style-name="dag" text:fixed="true" text:date-value="2019-02-18"/><text:line-break/><text:date style:data-style-name="jaar" text:fixed="true" text:date-value="2019-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19  nr. 1163</text:span><text:date style:data-style-name="nicedate" text:fixed="true" text:date-value="2019-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19  nr. 1163</text:span><text:date style:data-style-name="nicedate" text:fixed="true" text:date-value="2019-02-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Kennisgeving</meta:user-defined>
    <meta:user-defined meta:name="OVERHEIDop.doctype">Officiële Publicaties, versie 1.1</meta:user-defined>
    <meta:user-defined meta:name="OVERHEIDop.publicationName">Provinciaal blad</meta:user-defined>
    <meta:user-defined meta:name="DCTERMS.W3CDTF/OVERHEIDop.jaargang">2019</meta:user-defined>
    <meta:user-defined meta:name="DCTERMS.W3CDTF/DCTERMS.available">2019-02-18</meta:user-defined>
    <meta:user-defined meta:name="OVERHEIDop.publicationIssue">1163</meta:user-defined>
    <meta:user-defined meta:name="OVERHEIDop.PrbID/DC.identifier">prb-2019-1163</meta:user-defined>
    <meta:user-defined meta:name="OVERHEID.TaxonomieBeleidsagenda/OVERHEID.category">Natuur en milieu | Organisatie en beleid</meta:user-defined>
    <meta:user-defined meta:name="OVERHEID.Provincie/DC.spatial">Utrecht</meta:user-defined>
    <meta:user-defined meta:name="OVERHEID.Organisatietype/OVERHEID.organisationType">provincie</meta:user-defined>
    <meta:user-defined meta:name="OVERHEID.Informatietype/DC.type">officiële publicatie</meta:user-defined>
    <dc:language>nl</dc:language>
    <meta:user-defined meta:name="OVERHEID.Provincie/DC.creator">Utrecht</meta:user-defined>
    <meta:user-defined meta:name="OVERHEIDgvop.Informatietype/DC.type">Overige overheidsinformatie</meta:user-defined>
    <meta:user-defined meta:name="OVERHEID.Provincie/OVERHEID.authority">Utrecht</meta:user-defined>
    <meta:user-defined meta:name="OVERHEID.Provincie/DCTERMS.publisher">Utrecht</meta:user-defined>
    <meta:user-defined meta:name="OVERHEIDop.versieInformatie"/>
  </office:meta>
</office:document-meta>
</file>