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tieplan Omgevingslawaai provincie Utrecht 2018-20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deputeerde Staten hebben het Actieplan Omgevingslawaai provincie Utrecht 2018-2023 vastgesteld. </text:span>
          </text:p>
            <text:p text:style-name="common-al">
            <text:span text:style-name="nadrukcur">In het Actieplan is beschreven wat in de afgelopen 5 jaar aan verkeerslawaai is gedaan en wat wij de komende jaren van plan zijn te gaan doen. Het Actieplan is gebaseerd op de informatie uit de geluidbelastingkaarten die in 2017 zijn vastgesteld. </text:span>
          </text:p>
            <text:p text:style-name="common-al">
            <text:span text:style-name="nadrukcur">Het Actieplan kan worden geraadpleegd op de website van de provincie.: </text:span>
            <text:a xlink:href="https://www.provincie-utrecht.nl/onderwerpen/alle-onderwerpen/milieuhinder/" xlink:type="simple">https://www.provincie-utrecht.nl/onderwerpen/alle-onderwerpen/milieuhinder/</text:a>
          </text:p>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Gedeputeerde Staten van Utrecht,</text:span>
            <text:span text:style-name="datum">11 februari 2019</text:span>
          </text:p>
          </text:section>
          <text:section text:name="ondertekening_id1-3-2-2-2">
            <text:p><text:span text:style-name="functie"/></text:p>
            <text:p><text:span text:style-name="deze"/></text:p>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040</text:span><text:line-break/><text:date style:data-style-name="dag" text:fixed="true" text:date-value="2019-02-13"/><text:line-break/><text:date style:data-style-name="jaar" text:fixed="true" text:date-value="2019-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9  nr. 1040</text:span><text:date style:data-style-name="nicedate" text:fixed="true" text:date-value="2019-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9  nr. 1040</text:span><text:date style:data-style-name="nicedate" text:fixed="true" text:date-value="2019-02-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ctieplan Omgevingslawaai provincie Utrecht 2018-2013</meta:user-defined>
    <meta:user-defined meta:name="OVERHEIDop.doctype">Officiële Publicaties, versie 1.1</meta:user-defined>
    <meta:user-defined meta:name="OVERHEIDop.publicationName">Provinciaal blad</meta:user-defined>
    <meta:user-defined meta:name="DCTERMS.W3CDTF/OVERHEIDop.jaargang">2019</meta:user-defined>
    <meta:user-defined meta:name="DCTERMS.W3CDTF/DCTERMS.available">2019-02-13</meta:user-defined>
    <meta:user-defined meta:name="OVERHEIDop.publicationIssue">1040</meta:user-defined>
    <meta:user-defined meta:name="OVERHEIDop.PrbID/DC.identifier">prb-2019-1040</meta:user-defined>
    <meta:user-defined meta:name="OVERHEID.TaxonomieBeleidsagenda/OVERHEID.category">Natuur en milieu | Organisatie en beleid</meta:user-defined>
    <meta:user-defined meta:name="OVERHEID.Provincie/DC.spatial">Utrecht</meta:user-defined>
    <meta:user-defined meta:name="OVERHEID.Organisatietype/OVERHEID.organisationType">provincie</meta:user-defined>
    <meta:user-defined meta:name="OVERHEID.Informatietype/DC.type">officiële publicatie</meta:user-defined>
    <dc:language>nl</dc:language>
    <meta:user-defined meta:name="OVERHEID.Provincie/DC.creator">Utrecht</meta:user-defined>
    <meta:user-defined meta:name="OVERHEIDgvop.Informatietype/DC.type">Overige overheidsinformatie</meta:user-defined>
    <meta:user-defined meta:name="OVERHEID.Provincie/OVERHEID.authority">Utrecht</meta:user-defined>
    <meta:user-defined meta:name="OVERHEID.Provincie/DCTERMS.publisher">Utrecht</meta:user-defined>
    <meta:user-defined meta:name="OVERHEIDop.versieInformatie"/>
  </office:meta>
</office:document-meta>
</file>