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Openstellingsbesluit Fryslân 2017 Natuurbeheer en aanvullend openstellingsbesluit 2017 Agrarisch Natuurbeheer (Provinciaal Blad 1 november 2016, nr. 5859).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Op 1 november 2016 is in het Provinciaal Blad, nr.5859, het openstellingsbesluit Fryslân 2017 Natuurbeheer en aanvullend openstellingsbesluit 2017 Agrarisch Natuurbeheer een onjuist subsidieplafond bekendgemaakt.</text:p>
            <text:p text:style-name="al"/>
            <text:p text:style-name="al">In artikel 3 Subsidieplafond van het opstellingsbesluit is in het tweede lid  het subsidieplafond voor activiteiten als bedoeld in artikel 2a,2c,2d en 2e ten onrechte een bedrag opgenomen van  €1.300.000,- voor de terreinen gelegen buiten de Ecologische Hoofdstructuur.</text:p>
            <text:p text:style-name="al">Het subsidieplafond is echter vastgesteld op een bedrag van € 530.000,-.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Gedeputeerde Staten van 10 oktober 2016</text:span></text:p>
            <text:p><text:span text:style-name="functie">J.M. Leemhuis-Stout, voorzitter</text:span></text:p>
            <text:p><text:span text:style-name="functie">A.J. van den Berg, secretaris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provincie Fryslân.</text:p>
            </table:table-cell>
            <table:table-cell office:value-type="string" table:style-name="header.C">
              <text:p text:style-name="headerright"><text:span text:style-name="nr">Nr. 6517</text:span><text:line-break/><text:date style:data-style-name="dag" text:fixed="true" text:date-value="2016-12-07"/><text:line-break/><text:date style:data-style-name="jaar" text:fixed="true" text:date-value="2016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16  nr. 6517</text:span><text:date style:data-style-name="nicedate" text:fixed="true" text:date-value="2016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16  nr. 6517</text:span><text:date style:data-style-name="nicedate" text:fixed="true" text:date-value="2016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ECTIFICATIE Openstellingsbesluit Fryslân 2017 Natuurbeheer en aanvullend openstellingsbesluit 2017 Agrarisch Natuurbeheer (Provinciaal Blad 1 november 2016, nr. 5859).</meta:user-defined>
    <meta:user-defined meta:name="OVERHEIDop.doctype">Officiële Publicaties, versie 1.1</meta:user-defined>
    <meta:user-defined meta:name="OVERHEIDop.publicationName">Provinciaal blad</meta:user-defined>
    <meta:user-defined meta:name="DCTERMS.W3CDTF/OVERHEIDop.jaargang">2016</meta:user-defined>
    <meta:user-defined meta:name="DCTERMS.W3CDTF/DCTERMS.available">2016-12-07</meta:user-defined>
    <meta:user-defined meta:name="OVERHEIDop.publicationIssue">6517</meta:user-defined>
    <meta:user-defined meta:name="OVERHEIDop.PrbID/DC.identifier">prb-2016-6517</meta:user-defined>
    <meta:user-defined meta:name="OVERHEID.TaxonomieBeleidsagenda/OVERHEID.category">Natuur en milieu | Organisatie en beleid</meta:user-defined>
    <meta:user-defined meta:name="OVERHEID.Provincie/DC.spatial">Fryslân</meta:user-defined>
    <meta:user-defined meta:name="OVERHEIDop.referentienummer">1354953 </meta:user-defined>
    <meta:user-defined meta:name="OVERHEID.Organisatietype/OVERHEID.organisationType">provincie</meta:user-defined>
    <meta:user-defined meta:name="OVERHEID.Provincie/DC.creator">Fryslân</meta:user-defined>
    <dc:language>nl</dc:language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gvop.Informatietype/DC.type">Overige besluiten van algemene strekking</meta:user-defined>
    <meta:user-defined meta:name="OVERHEIDop.versieInformatie"/>
  </office:meta>
</office:document-meta>
</file>