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7-4-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7-4-3-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4-3-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7-4-3-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7-4-3-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7-4-3-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7-4-3-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4-3-8">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office:automatic-styles>
  <office:body>
    <office:text>
      <text:p text:style-name="new_page_staatscourant"/>
      <text:p text:style-name="single-kop-titel">Openstellingsbesluit voor subsidies Gelderland Sport! 2015, vaststellen subsidieplafonds en sportevenementenkalender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GELDERLAND</text:p>
            <text:p text:style-name="common-al">maken bekend dat zij op 20 januari 2015 het volgende hebben besloten:</text:p>
            <text:p text:style-name="common-al">GEDEPUTEERDE STATEN VAN GELDERLAND</text:p>
            <text:p text:style-name="common-al">Gelet op het bepaalde in de artikelen 1.4 en 1.5 Algemene subsidieverordening Gelderland 1998 en artikel 1.2 Subsidieverordening vitaal Gelderland 2011,</text:p>
            <text:p text:style-name="common-al">Gelet op artikel 158, eerste lid, onder a, Provinciewet, </text:p>
            <text:p text:style-name="common-al">BESLUITEN: </text:p>
            <text:list text:style-name="id1-3-2-1-1-7">
              <text:list-item text:style-override="id1-3-2-1-1-7-1">
                <text:number>I</text:number>
                <text:p text:style-name="al">De Regels van de subsidieverordening vitaal Gelderland 2011 worden als volgt gewijzigd:</text:p>
                <text:list text:style-name="id1-3-2-1-1-7-1-3">
                  <text:list-item text:style-override="id1-3-2-1-1-7-1-3-1">
                    <text:number>a</text:number>
                    <text:p text:style-name="al">In artikel 5.6.1.1 komen de onderdelen o en p te vervallen en worden de onderdelen q tot en met y verletterd tot o tot en met w.</text:p>
                  </text:list-item>
                  <text:list-item text:style-override="id1-3-2-1-1-7-1-3-2">
                    <text:number>b</text:number>
                    <text:p text:style-name="al">In artikel 5.6.12.4 komt de zinsnede “uit de Interventiedatabase van het Loket Gezond Leven van het RIVM of van de Menukaart van het samenwerkingsverband Effectief Actief” te vervallen.</text:p>
                  </text:list-item>
                </text:list>
              </text:list-item>
              <text:list-item text:style-override="id1-3-2-1-1-7-2">
                <text:number>II</text:number>
                <text:p text:style-name="al">Aanvragen om subsidie op grond van titel 5.6 (Sport) van de Regels subsidieverordening vitaal Gelderland 2011 kunnen worden ingediend binnen het tijdvak van 26 januari 2015 tot en met 30 september 2015.</text:p>
              </text:list-item>
              <text:list-item text:style-override="id1-3-2-1-1-7-3">
                <text:number>III</text:number>
                <text:p text:style-name="al">De verdeling van de middelen vindt, overeenkomstig artikel 1.5 van de Algemene subsidieverordening Gelderland 1998, plaats op volgorde van binnenkomst van de aanvragen. Een aanvraag wordt in die volgorde opgenomen zodra zij volledig is.</text:p>
              </text:list-item>
              <text:list-item text:style-override="id1-3-2-1-1-7-4">
                <text:number>IV</text:number>
                <text:p text:style-name="al">De subsidieplafonds 2015 titel 5.6 van de Regels subsidieverordening vitaal Gelderland 2011 vast te stellen:</text:p>
                <text:list text:style-name="id1-3-2-1-1-7-4-3">
                  <text:list-item text:style-override="id1-3-2-1-1-7-4-3-1">
                    <text:number>c</text:number>
                    <text:p text:style-name="al">artikel 5.6.2.1 (Sportieve bewegingsruimte) op een bedrag van € 150.000;</text:p>
                  </text:list-item>
                  <text:list-item text:style-override="id1-3-2-1-1-7-4-3-2">
                    <text:number>d</text:number>
                    <text:p text:style-name="al">artikel 5.6.8.1 (Accommodaties) op een bedrag van € 7.400.000;</text:p>
                  </text:list-item>
                  <text:list-item text:style-override="id1-3-2-1-1-7-4-3-3">
                    <text:number>e</text:number>
                    <text:p text:style-name="al">artikel 5.6.9.1 (Sportevenementen) op een bedrag van € 680.000;</text:p>
                  </text:list-item>
                  <text:list-item text:style-override="id1-3-2-1-1-7-4-3-4">
                    <text:number>f</text:number>
                    <text:p text:style-name="al">artikel 5.6.10.1 (Kennis en Innovatie) op een bedrag van € 100.000;</text:p>
                  </text:list-item>
                  <text:list-item text:style-override="id1-3-2-1-1-7-4-3-5">
                    <text:number>g</text:number>
                    <text:p text:style-name="al">artikel 5.6.11.1 (Vitale werknemers) op een bedrag van € 100.000;</text:p>
                  </text:list-item>
                  <text:list-item text:style-override="id1-3-2-1-1-7-4-3-6">
                    <text:number>h</text:number>
                    <text:p text:style-name="al">artikel 5.6.12.2 tot en met artikel 5.6.12.5 op een bedrag van € 1.250.000;</text:p>
                  </text:list-item>
                  <text:list-item text:style-override="id1-3-2-1-1-7-4-3-7">
                    <text:number>i</text:number>
                    <text:p text:style-name="al">artikel 5.6.12.6 (Talentontwikkeling) op een bedrag van € 210.000;</text:p>
                  </text:list-item>
                  <text:list-item text:style-override="id1-3-2-1-1-7-4-3-8">
                    <text:number>j</text:number>
                    <text:p text:style-name="al">artikel 5.6.12.7 (Sportevenementen) op een bedrag van € 980.000.</text:p>
                  </text:list-item>
                </text:list>
              </text:list-item>
              <text:list-item text:style-override="id1-3-2-1-1-7-5">
                <text:number>V</text:number>
                <text:p text:style-name="al">De bij dit besluit gevoegde sportevenementenkalender, als kader voor de subsidiëring van sportevenementen op grond van artikel 5.6.9 / 5.6.12. van de Subsidieverordening vitaal Gelderland, vast te stellen.</text:p>
              </text:list-item>
              <text:list-item text:style-override="id1-3-2-1-1-7-6">
                <text:number>VI</text:number>
                <text:p text:style-name="al">Dit besluit treedt in werking op de dag na bekendmaking in het Provinciaal Blad. </text:p>
              </text:list-item>
            </text:list>
            <text:p text:style-name="common-al">Gedeputeerde Staten voornoemd,</text:p>
            <text:p text:style-name="common-al">Gegeven te Arnhem, 20 januari 2015 - zaaknummer 2014-016972</text:p>
            <text:p text:style-name="common-al">Gedeputeerde Staten van Gelderland</text:p>
            <text:p text:style-name="common-al">ing. J. Markink		   - plv. Commissaris van de Koning</text:p>
            <text:p text:style-name="common-al">drs. P.P.L. van Kalmthout - secretaris</text:p>
            <text:p text:style-name="common-al">Het onderstaande geldt voor het besluit tot vaststelling van de sportevenementenkalender:</text:p>
            <text:p text:style-name="common-al">Belanghebbenden kunnen binnen zes weken na dagtekening van dit besluit hiertegen een bezwaarschrift indienen. Het bezwaarschrift dient te worden gezonden aan Gedeputeerde Staten, secretariaat Commissie van Advies voor Bezwaarschriften en Klachten, Postbus 9090, 6800 GX Arnhem. Op envelop en brief duidelijk "bezwaarschrift" vermelden.</text:p>
            <text:p text:style-name="common-al">Degene die een bezwaarschrift heeft ingediend, kan bij de voorzieningenrechter van de rechtbank Gelderland (Postbus 9030, 6800 EM Arnhem) een verzoek indienen om een voorlopige voorziening te treffen. Voor individuele burgers (niet voor advocaten en ook niet voor gemachtigden namens een bedrijf of een organisatie) bestaat de mogelijkheid dat verzoek digitaal in te dienen. Meer informatie kunt u vinden op www.rechtspraak.nl. Voor het behandelen van een verzoek om een voorlopige voorziening wordt griffierecht geheven. Over de hoogte en de wijze van betaling van het griffierecht kunt u informatie verkrijgen bij de rechtbank Gelderland, telefoonnummer (026) 359 20 00 of op www.rechtspraak.nl</text:p>
            <text:p text:style-name="last-al">Informatie over de bezwarenprocedure en de mogelijkheid van mediation is te vinden op de website van de provincie Gelderland (www.gelderland.nl). U kunt die informatie, vervat in de brochure "Niet eens met een besluit van de provincie Gelderland? Bezwaarschrift of mediation", ook opvragen bij het Provincieloket via telefoonnummer (026) 359 99 99.</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provincie Gelderland.</text:p>
            </table:table-cell>
            <table:table-cell office:value-type="string" table:style-name="header.C">
              <text:p text:style-name="headerright"><text:span text:style-name="nr">
                      Nr. 396</text:span><text:line-break/><text:date style:data-style-name="dag" text:fixed="true" text:date-value="2015-01-23"/><text:line-break/><text:date style:data-style-name="jaar" text:fixed="true" text:date-value="2015-01-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P</text:span><text:span text:style-name="lowercase">ROVINCIAAL BLAD</text:span><text:span> </text:span>2015<text:span> nr. </text:span>396</text:span><text:date style:data-style-name="nicedate" text:fixed="true" text:date-value="2015-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P</text:span><text:span text:style-name="lowercase">ROVINCIAAL BLAD</text:span><text:span> </text:span>2015<text:span> nr. </text:span>396</text:span><text:date style:data-style-name="nicedate" text:fixed="true" text:date-value="2015-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penstellingsbesluit voor subsidies Gelderland Sport! 2015, vaststellen subsidieplafonds en sportevenementenkalender</meta:user-defined>
    <meta:user-defined meta:name="OVERHEIDop.doctype">Officiële Publicaties, versie 1.1</meta:user-defined>
    <meta:user-defined meta:name="OVERHEIDop.publicationName">Provinciaal blad</meta:user-defined>
    <meta:user-defined meta:name="DCTERMS.W3CDTF/OVERHEIDop.jaargang">2015</meta:user-defined>
    <meta:user-defined meta:name="DCTERMS.W3CDTF/DCTERMS.available">2015-01-23</meta:user-defined>
    <meta:user-defined meta:name="OVERHEIDop.publicationIssue">396</meta:user-defined>
    <meta:user-defined meta:name="OVERHEIDop.PrbID/DC.identifier">prb-2015-396</meta:user-defined>
    <meta:user-defined meta:name="OVERHEID.Provincie/DC.creator">Gelderland</meta:user-defined>
    <meta:user-defined meta:name="OVERHEID.TaxonomieBeleidsagenda/OVERHEID.category">Economie | Overige economische sectoren</meta:user-defined>
    <meta:user-defined meta:name="OVERHEID.Organisatietype/OVERHEID.organisationType">provincie</meta:user-defined>
    <meta:user-defined meta:name="OVERHEID.Informatietype/DC.type">officiële publicatie</meta:user-defined>
    <dc:language>nl</dc:language>
    <meta:user-defined meta:name="OVERHEID.Provincie/OVERHEID.authority">Gelderland</meta:user-defined>
    <meta:user-defined meta:name="OVERHEIDgvop.Informatietype/DC.type">Overige besluiten van algemene strekking</meta:user-defined>
    <meta:user-defined meta:name="OVERHEID.Provincie/DCTERMS.publisher">Gelderland</meta:user-defined>
    <meta:user-defined meta:name="OVERHEIDop.externeBijlage">exb-2015-2025</meta:user-defined>
    <meta:user-defined meta:name="OVERHEID.Gemeente/DC.spatial">Arnhem</meta:user-defined>
    <meta:user-defined meta:name="OVERHEIDop.versieInformatie"/>
  </office:meta>
</office:document-meta>
</file>