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cell" style:name="table.cell.bottom">
      <style:table-cell-properties fo:vertical-align="bottom"/>
    </style:style>
    <style:style style:family="table-cell" style:name="table.cell.bottom.pleft.pright">
      <style:table-cell-properties fo:vertical-align="bottom"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olumn" style:name="table1.tg1.col1">
      <style:table-column-properties style:rel-column-width="2800*"/>
    </style:style>
    <style:style style:family="table-column" style:name="table1.tg1.col2">
      <style:table-column-properties style:rel-column-width="32600*"/>
    </style:style>
    <style:style style:family="table-column" style:name="table2.tg1.col1">
      <style:table-column-properties style:rel-column-width="2800*"/>
    </style:style>
    <style:style style:family="table-column" style:name="table2.tg1.col2">
      <style:table-column-properties style:rel-column-width="32600*"/>
    </style:style>
    <style:style style:family="table-column" style:name="table3.tg1.col1">
      <style:table-column-properties style:rel-column-width="3000*"/>
    </style:style>
    <style:style style:family="table-column" style:name="table3.tg1.col2">
      <style:table-column-properties style:rel-column-width="34700*"/>
    </style:style>
    <style:style style:family="table-column" style:name="table4.tg1.col1">
      <style:table-column-properties style:rel-column-width="3800*"/>
    </style:style>
    <style:style style:family="table-column" style:name="table4.tg1.col2">
      <style:table-column-properties style:rel-column-width="43700*"/>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family="table" style:name="ifm_table_pgwide.1_mt.3.7mm_ifm">
      <style:table-properties fo:margin-bottom="0in" fo:margin-top="3.7mm" fo:margin-left="0in" fo:margin-right="0in" style:shadow="none" table:align="margins" style:rel-width="100%"/>
    </style:style>
  </office:automatic-styles>
  <office:body>
    <office:text>
      <draw:frame draw:name="frillblok" draw:style-name="frame.frillblok" draw:z-index="0" svg:width="1.5602in" svg:x="15mm" svg:y="258mm" text:anchor-type="page" text:anchor-page-number="1">
        <draw:text-box fo:min-height="8mm">
          <text:p text:style-name="frillblok">nds-tk-2026D25283</text:p>
        </draw:text-box>
      </draw:frame>
      <text:p text:style-name="ifm_p_font.bold_size.12.26pt_indent.-58.5mm_ifm">2026D25283<text:tab/>Verslag houdende een Lijst van vragen</text:p>
      <text:p text:style-name="ifm_p_mt.3.76mm_ifm">De vaste commissie voor Digitale Zaken heeft een aantal vragen voorgelegd aan de bewindspersonen van Justitie en Veiligheid, Binnenlandse Zaken en Koninkrijkrelaties, en Economische Zaken over de brieven van 21 mei 2025 inzake de Slotwet 2025 van het Ministerie van Justitie en Veiligheid (36 945-VI); de Slotwet 2024 van het Ministerie van Binnenlandse Zaken en Koninkrijksrelaties (36 945-VII); de Slotwet 2025 van het Ministerie van Economische Zaken (36 945-XIII), voor zover het onderwerpen betreft die zien op digitalisering.</text:p>
      <text:p text:style-name="ifm_p_mt.3.76mm_ifm">De voorzitter van de commissie,</text:p>
      <text:p text:style-name="ifm_p_ifm">Dekker</text:p>
      <text:p text:style-name="ifm_p_mt.3.76mm_ifm">Adjunct-griffier van de commissie,</text:p>
      <text:p text:style-name="ifm_p_ifm">Muller</text:p>
      <text:h text:style-name="ifm_p_font.bold_mt.3.76mm_page.break-before_ifm" text:outline-level="1">Vragen inzake Slotwet Ministerie van Justitie en Veiligheid 2025 (36 945-VI)</text:h>
      <table:table table:style-name="ifm_table_pgwide.1_mt.3.7mm_ifm">
        <table:table-column table:style-name="table1.tg1.col1"/>
        <table:table-column table:style-name="table1.tg1.col2"/>
        <table:table-header-rows>
          <table:table-row>
            <table:table-cell table:style-name="table.cell.bottom">
              <text:p text:style-name="text.cell.7.left">Nr</text:p>
            </table:table-cell>
            <table:table-cell table:style-name="table.cell.bottom.pleft.pright">
              <text:p text:style-name="text.cell.7.left">Vraag</text:p>
            </table:table-cell>
          </table:table-row>
          <table:table-row>
            <table:table-cell table:style-name="table.cell.bottom">
              <text:p text:style-name="text.cell.7.left"/>
            </table:table-cell>
            <table:table-cell table:style-name="table.cell.bottom.pleft.pright">
              <text:p text:style-name="text.cell.7.left"/>
            </table:table-cell>
          </table:table-row>
        </table:table-header-rows>
        <table:table-row>
          <table:table-cell table:style-name="table.cell.top">
            <text:p text:style-name="text.cell.7.left">1</text:p>
          </table:table-cell>
          <table:table-cell table:style-name="table.cell.top.pleft.pright">
            <text:p text:style-name="text.cell.7.left">Kunt u toelichten welk deel van de ophoging van € 11,3 mln voor het Openbaar Ministerie samenhangt met versterking van de informatievoorziening? [Kamerstuk 36 945-VI 36 945-VI-4, memorie van toelichting, artikel 33]</text:p>
          </table:table-cell>
        </table:table-row>
        <table:table-row>
          <table:table-cell table:style-name="table.cell.top">
            <text:p text:style-name="text.cell.7.left">2</text:p>
          </table:table-cell>
          <table:table-cell table:style-name="table.cell.top.pleft.pright">
            <text:p text:style-name="text.cell.7.left">Bij het Openbaar Ministerie zijn de verplichtingen opgehoogd met € 41,6 mln door correctieboekingen na accountantscontrole, waarbij verplichtingen niet waren vastgelegd in de verplichtingenadministratie. Kunt u aangeven of hieronder ook ICT- of informatievoorzieningsverplichtingen vielen? [Kamerstuk 36 945-VI 36 945-VI-4, memorie van toelichting, artikel 33]</text:p>
          </table:table-cell>
        </table:table-row>
        <table:table-row>
          <table:table-cell table:style-name="table.cell.top">
            <text:p text:style-name="text.cell.7.left">3</text:p>
          </table:table-cell>
          <table:table-cell table:style-name="table.cell.top.pleft.pright">
            <text:p text:style-name="text.cell.7.left">Kunt u toelichten welke meerjarige opdracht tot en met 2027 is verstrekt voor de implementatie van de AI-verordening, inclusief opdrachtnemer, looptijd, doel, mijlpalen en de besteding van de € 5 mln verplichtingen in 2025? [Kamerstuk, 36 945-VI 36 945-VI-4, memorie van toelichting, artikel 34]</text:p>
          </table:table-cell>
        </table:table-row>
        <table:table-row>
          <table:table-cell table:style-name="table.cell.top">
            <text:p text:style-name="text.cell.7.left">4</text:p>
          </table:table-cell>
          <table:table-cell table:style-name="table.cell.top.pleft.pright">
            <text:p text:style-name="text.cell.7.left">Waarom zijn de PNR-middelen in 2025 niet of niet volledig besteed, en welke activiteiten of systemen zijn daardoor vertraagd? [Kamerstuk, 36 945-VI 36 945-VI-4, memorie van toelichting, artikel 36]</text:p>
          </table:table-cell>
        </table:table-row>
        <table:table-row>
          <table:table-cell table:style-name="table.cell.top">
            <text:p text:style-name="text.cell.7.left">5</text:p>
          </table:table-cell>
          <table:table-cell table:style-name="table.cell.top.pleft.pright">
            <text:p text:style-name="text.cell.7.left">Kunt u voor de Justitiële ICT Organisatie toelichten waarom de totale baten € 9,641 mln hoger zijn dan totaal geraamd, terwijl de totale lasten € 1,749 mln lager zijn dan geraamd? [Kamerstuk 36 945-VI 36 945-VI-3, voorstel van wet, agentschap Justitiële ICT Organisatie]</text:p>
          </table:table-cell>
        </table:table-row>
        <table:table-row>
          <table:table-cell table:style-name="table.cell.top">
            <text:p text:style-name="text.cell.7.left">6</text:p>
          </table:table-cell>
          <table:table-cell table:style-name="table.cell.top.pleft.pright">
            <text:p text:style-name="text.cell.7.left">Kunt u toelichten waarom de kapitaalontvangsten bij de Justitiële ICT Organisatie € 19,844 mln lager zijn en de kapitaaluitgaven € 13,242 mln lager zijn dan begroot? [Kamerstuk 36 945-VI 36 945-VI-3, voorstel van wet, agentschap Justitiële ICT Organisatie]</text:p>
          </table:table-cell>
        </table:table-row>
        <table:table-row>
          <table:table-cell table:style-name="table.cell.top">
            <text:p text:style-name="text.cell.7.left">7</text:p>
          </table:table-cell>
          <table:table-cell table:style-name="table.cell.top.pleft.pright">
            <text:p text:style-name="text.cell.7.left">Kunt u voor het CJIB toelichten of de lagere totale baten van € 29,898 mln en lagere totale lasten van € 16,612 mln samenhangen met digitaliseringsprojecten, inningssystemen of andere ICT-voorzieningen? [Kamerstuk 36 945-VI 36 945-VI-3, voorstel van wet, agentschap Centraal Justitieel Incassobureau]</text:p>
          </table:table-cell>
        </table:table-row>
        <table:table-row>
          <table:table-cell table:style-name="table.cell.top">
            <text:p text:style-name="text.cell.7.left">8</text:p>
          </table:table-cell>
          <table:table-cell table:style-name="table.cell.top.pleft.pright">
            <text:p text:style-name="text.cell.7.left">Kunt u bij de hogere ontvangsten op VOG en naamwijzigingen aangeven of dit heeft geleid tot hogere ICT-belasting of aanpassingen in digitale aanvraagprocessen? [Kamerstuk 36 945-VI 36 945-VI-4, memorie van toelichting, artikel 34]</text:p>
          </table:table-cell>
        </table:table-row>
        <table:table-row>
          <table:table-cell table:style-name="table.cell.top">
            <text:p text:style-name="text.cell.7.left">9</text:p>
          </table:table-cell>
          <table:table-cell table:style-name="table.cell.top.pleft.pright">
            <text:p text:style-name="text.cell.7.left">Kunt u uitleggen wat de concrete mijlpalen zijn voor 2026 en 2027 die met dit budget moeten worden gerealiseerd aangezien de implementatie van de AI-verordening is gestart met een verplichting van € 5 mln?</text:p>
          </table:table-cell>
        </table:table-row>
      </table:table>
      <text:h text:style-name="ifm_p_font.bold_mt.3.76mm_page.keep-with-next_ifm" text:outline-level="1">Vragen inzake Slotwet Ministerie van Binnenlandse Zaken en Koninkrijksrelaties 2025 (36 945-VII)</text:h>
      <table:table table:style-name="ifm_table_pgwide.1_mt.3.7mm_ifm">
        <table:table-column table:style-name="table2.tg1.col1"/>
        <table:table-column table:style-name="table2.tg1.col2"/>
        <table:table-header-rows>
          <table:table-row>
            <table:table-cell table:style-name="table.cell.bottom">
              <text:p text:style-name="text.cell.7.left">Nr</text:p>
            </table:table-cell>
            <table:table-cell table:style-name="table.cell.bottom.pleft.pright">
              <text:p text:style-name="text.cell.7.left">Vraag</text:p>
            </table:table-cell>
          </table:table-row>
          <table:table-row>
            <table:table-cell table:style-name="table.cell.bottom">
              <text:p text:style-name="text.cell.7.left"/>
            </table:table-cell>
            <table:table-cell table:style-name="table.cell.bottom.pleft.pright">
              <text:p text:style-name="text.cell.7.left"/>
            </table:table-cell>
          </table:table-row>
        </table:table-header-rows>
        <table:table-row>
          <table:table-cell table:style-name="table.cell.top">
            <text:p text:style-name="text.cell.7.left">10</text:p>
          </table:table-cell>
          <table:table-cell table:style-name="table.cell.top.pleft.pright">
            <text:p text:style-name="text.cell.7.left">Kunt u uitsplitsen welke subsidies en bijdragen op artikel 6 hebben geleid tot de overschrijding van het verplichtingenbudget met € 7,2 mln, en welk deel daarvan direct samenhangt met digitalisering? [Kamerstuk 36 945-VII 36 945-VII-4 memorie van toelichting, artikel 6]</text:p>
          </table:table-cell>
        </table:table-row>
        <table:table-row>
          <table:table-cell table:style-name="table.cell.top">
            <text:p text:style-name="text.cell.7.left">11</text:p>
          </table:table-cell>
          <table:table-cell table:style-name="table.cell.top.pleft.pright">
            <text:p text:style-name="text.cell.7.left">Kunt u specificeren welke bijdragen aan ICTU in het kader van de Nederlandse Digitaliseringsstrategie (NDS) in 2025 hoger zijn toegekend dan eerder geraamd, uitgesplitst naar opdracht, programma en bedrag? [Kamerstuk 36 945-VII 36 945-VII-4 memorie van toelichting, artikel 6]</text:p>
          </table:table-cell>
        </table:table-row>
        <table:table-row>
          <table:table-cell table:style-name="table.cell.top">
            <text:p text:style-name="text.cell.7.left">12</text:p>
          </table:table-cell>
          <table:table-cell table:style-name="table.cell.top.pleft.pright">
            <text:p text:style-name="text.cell.7.left">Waarom was bij het verplichtingenbudget op artikel 6 eerder onvoldoende rekening gehouden met hogere ICTU-bijdragen voor de Nederlandse Digitaliseringsstrategie? [Kamerstuk 36 945-VII 36 945-VII-4 memorie van toelichting, artikel 6]</text:p>
          </table:table-cell>
        </table:table-row>
        <table:table-row>
          <table:table-cell table:style-name="table.cell.top">
            <text:p text:style-name="text.cell.7.left">13</text:p>
          </table:table-cell>
          <table:table-cell table:style-name="table.cell.top.pleft.pright">
            <text:p text:style-name="text.cell.7.left">Welke concrete activiteiten of producten binnen de Nederlandse Digitaliseringsstrategie zijn met de hogere ICTU-bijdragen gefinancierd? [Kamerstuk 36 945-VII 36 945-VII-4 memorie van toelichting, artikel 6]</text:p>
          </table:table-cell>
        </table:table-row>
        <table:table-row>
          <table:table-cell table:style-name="table.cell.top">
            <text:p text:style-name="text.cell.7.left">14</text:p>
          </table:table-cell>
          <table:table-cell table:style-name="table.cell.top.pleft.pright">
            <text:p text:style-name="text.cell.7.left">Kunt u aangeven welke verantwoordingen van Logius niet in 2025 zijn ontvangen, waardoor restantbetalingen niet in 2025 gerealiseerd konden worden? [Kamerstuk 36 945-VII 36 945-VII-4 memorie van toelichting, artikel 6]</text:p>
          </table:table-cell>
        </table:table-row>
        <table:table-row>
          <table:table-cell table:style-name="table.cell.top">
            <text:p text:style-name="text.cell.7.left">15</text:p>
          </table:table-cell>
          <table:table-cell table:style-name="table.cell.top.pleft.pright">
            <text:p text:style-name="text.cell.7.left">Kunt u verklaren waarom de uitgaven aan ICT op artikel 11 € 12,7 mln lager zijn uitgevallen en de verplichtingen € 11,6 mln lager zijn uitgevallen dan geraamd? [Kamerstuk 36 945-VII 36 945-VII-4 memorie van toelichting, artikel 11]</text:p>
          </table:table-cell>
        </table:table-row>
        <table:table-row>
          <table:table-cell table:style-name="table.cell.top">
            <text:p text:style-name="text.cell.7.left">16</text:p>
          </table:table-cell>
          <table:table-cell table:style-name="table.cell.top.pleft.pright">
            <text:p text:style-name="text.cell.7.left">Kunt u voor de Rijksdienst voor Identiteitsgegevens toelichten waarom de totale baten € 10,178 mln lager en de totale lasten € 9,838 mln lager zijn dan totaal geraamd, en welke digitale identiteitsdiensten hierdoor zijn geraakt? [Kamerstuk 36 945-VII 36 945-VII-3 voorstel van wet, agentschap Rijksdienst voor identiteitsgegevens]</text:p>
          </table:table-cell>
        </table:table-row>
        <table:table-row>
          <table:table-cell table:style-name="table.cell.top">
            <text:p text:style-name="text.cell.7.left">17</text:p>
          </table:table-cell>
          <table:table-cell table:style-name="table.cell.top.pleft.pright">
            <text:p text:style-name="text.cell.7.left">Kunt u voor SSC-ICT verklaren waarom de totale kapitaaluitgaven € 248,497 mln lager zijn dan totaal geraamd en zelfs negatief zijn gerealiseerd? [Kamerstuk 36 945-VII 36 945-VII-3 voorstel van wet, agentschap Shared Service Center-ICT]</text:p>
          </table:table-cell>
        </table:table-row>
        <table:table-row>
          <table:table-cell table:style-name="table.cell.top">
            <text:p text:style-name="text.cell.7.left">18</text:p>
          </table:table-cell>
          <table:table-cell table:style-name="table.cell.top.pleft.pright">
            <text:p text:style-name="text.cell.7.left">Welke investeringen, vervangingen of ICT-projecten bij SSC-ICT zijn geraakt door de lagere kapitaaluitgaven en lagere kapitaalontvangsten? [Kamerstuk 36 945-VII 36 945-VII-3 voorstel van wet, agentschap Shared Service Center-ICT]</text:p>
          </table:table-cell>
        </table:table-row>
        <table:table-row>
          <table:table-cell table:style-name="table.cell.top">
            <text:p text:style-name="text.cell.7.left">19</text:p>
          </table:table-cell>
          <table:table-cell table:style-name="table.cell.top.pleft.pright">
            <text:p text:style-name="text.cell.7.left">Kunt u een volledig overzicht geven van de kosten die het afgelopen jaar zijn gemaakt ten behoeve van de Nederlandse Digitaliseringsstrategie? Hoeveel kosten zal u in het komende jaar naar verwachting maken?</text:p>
          </table:table-cell>
        </table:table-row>
        <table:table-row>
          <table:table-cell table:style-name="table.cell.top">
            <text:p text:style-name="text.cell.7.left">20</text:p>
          </table:table-cell>
          <table:table-cell table:style-name="table.cell.top.pleft.pright">
            <text:p text:style-name="text.cell.7.left">Kunt u duidelijk uitleggen welke middelen aan ICTU zijn uitgekeerd, ten behoeve van de Nederlandse Digitaliseringsstrategie?</text:p>
          </table:table-cell>
        </table:table-row>
        <table:table-row>
          <table:table-cell table:style-name="table.cell.top">
            <text:p text:style-name="text.cell.7.left">21</text:p>
          </table:table-cell>
          <table:table-cell table:style-name="table.cell.top.pleft.pright">
            <text:p text:style-name="text.cell.7.left">Welke verantwoordingen is Logius in 2025 niet nagekomen, en waarom niet?</text:p>
          </table:table-cell>
        </table:table-row>
        <table:table-row>
          <table:table-cell table:style-name="table.cell.top">
            <text:p text:style-name="text.cell.7.left">22</text:p>
          </table:table-cell>
          <table:table-cell table:style-name="table.cell.top.pleft.pright">
            <text:p text:style-name="text.cell.7.left">Kunt u toelichten waarom de opdrachten voor de verbetering van de informatiehuishouding niet op tijd zijn uitgezet, terwijl dit een cruciaal onderdeel is van een transparante overheid?</text:p>
          </table:table-cell>
        </table:table-row>
        <table:table-row>
          <table:table-cell table:style-name="table.cell.top">
            <text:p text:style-name="text.cell.7.left">23</text:p>
          </table:table-cell>
          <table:table-cell table:style-name="table.cell.top.pleft.pright">
            <text:p text:style-name="text.cell.7.left">Kunt u toelichten waarom het organisaties als Logius en de Rijksorganisatie voor Informatiehuishouding niet lukt om hun verantwoordingen en facturatie binnen het lopende begrotingsjaar af te ronden, en welke risico's brengt dit mee voor de continuïteit van de digitale dienstverlening?</text:p>
          </table:table-cell>
        </table:table-row>
        <table:table-row>
          <table:table-cell table:style-name="table.cell.top">
            <text:p text:style-name="text.cell.7.left">23</text:p>
          </table:table-cell>
          <table:table-cell table:style-name="table.cell.top.pleft.pright">
            <text:p text:style-name="text.cell.7.left">Kunt u duidelijker uitleggen waarom de uitgaven en verplichtingen aan ICT lager zijn uitgevallen? Is dit in lijn met wat er ieder jaar wordt overgehouden? Worden de onderbestede middelen alsnog aan ICT uitgegeven?</text:p>
          </table:table-cell>
        </table:table-row>
      </table:table>
      <text:h text:style-name="ifm_p_font.bold_mt.3.76mm_page.keep-with-next_ifm" text:outline-level="1">Vragen inzake Slotwet Ministerie van Economische Zaken 2025 (36 945-XIII)</text:h>
      <table:table table:style-name="ifm_table_pgwide.1_mt.3.7mm_ifm">
        <table:table-column table:style-name="table3.tg1.col1"/>
        <table:table-column table:style-name="table3.tg1.col2"/>
        <table:table-header-rows>
          <table:table-row>
            <table:table-cell table:style-name="table.cell.bottom">
              <text:p text:style-name="text.cell.7.left">Nr</text:p>
            </table:table-cell>
            <table:table-cell table:style-name="table.cell.bottom.pleft.pright">
              <text:p text:style-name="text.cell.7.left">Vraag</text:p>
            </table:table-cell>
          </table:table-row>
          <table:table-row>
            <table:table-cell table:style-name="table.cell.bottom">
              <text:p text:style-name="text.cell.7.left"/>
            </table:table-cell>
            <table:table-cell table:style-name="table.cell.bottom.pleft.pright">
              <text:p text:style-name="text.cell.7.left"/>
            </table:table-cell>
          </table:table-row>
        </table:table-header-rows>
        <table:table-row>
          <table:table-cell table:style-name="table.cell.top">
            <text:p text:style-name="text.cell.7.left">24</text:p>
          </table:table-cell>
          <table:table-cell table:style-name="table.cell.top.pleft.pright">
            <text:p text:style-name="text.cell.7.left">Welke diensten, opdrachtgevers of projecten verklaren de hogere baten bij DICTU in 2025? [Kamerstuk 36 945-XIII 36 945-XIII-3, voorstel van wet, agentschap, Dienst ICT Uitvoering]</text:p>
          </table:table-cell>
        </table:table-row>
        <table:table-row>
          <table:table-cell table:style-name="table.cell.top">
            <text:p text:style-name="text.cell.7.left">25</text:p>
          </table:table-cell>
          <table:table-cell table:style-name="table.cell.top.pleft.pright">
            <text:p text:style-name="text.cell.7.left">Kunt u toelichten waarom DICTU een positief saldo van baten en lasten van € 14,328 mln realiseert, terwijl bij de begroting een saldo van nul was geraamd? [Kamerstuk 36 945-XIII 36 945-XIII-3, voorstel van wet, agentschap Dienst ICT Uitvoering]</text:p>
          </table:table-cell>
        </table:table-row>
        <table:table-row>
          <table:table-cell table:style-name="table.cell.top">
            <text:p text:style-name="text.cell.7.left">26</text:p>
          </table:table-cell>
          <table:table-cell table:style-name="table.cell.top.pleft.pright">
            <text:p text:style-name="text.cell.7.left">Kunt u aangeven waarom de kapitaalontvangsten bij DICTU € 9,975 mln lager zijn dan totaal geraamd en wat dit betekent voor ICT-investeringen of afschrijvingen? [Kamerstuk 36 945-XIII 36 945-XIII-3 voorstel van wet, agentschap Dienst ICT Uitvoering]</text:p>
          </table:table-cell>
        </table:table-row>
        <table:table-row>
          <table:table-cell table:style-name="table.cell.top">
            <text:p text:style-name="text.cell.7.left">26</text:p>
          </table:table-cell>
          <table:table-cell table:style-name="table.cell.top.pleft.pright">
            <text:p text:style-name="text.cell.7.left">Kunt u voor de Rijksinspectie Digitale Infrastructuur (RDI) toelichten waarom de totale lasten € 4,986 mln lager zijn dan totaal geraamd? [Kamerstuk 36 945-XIII 36 945-XIII-3 voorstel van wet, agentschap Rijksinspectie Digitale Infrastructuur]</text:p>
          </table:table-cell>
        </table:table-row>
        <table:table-row>
          <table:table-cell table:style-name="table.cell.top">
            <text:p text:style-name="text.cell.7.left">27</text:p>
          </table:table-cell>
          <table:table-cell table:style-name="table.cell.top.pleft.pright">
            <text:p text:style-name="text.cell.7.left">Kunt u uitleggen waarom doorbelastingen van ICT-kosten naar concernonderdelen als negatieve kosten zijn geboekt onder bijdrage aan SSO's, terwijl deze onder SSO DICTU geboekt hadden moeten worden? [Kamerstuk 36 945-XIII 36 945-XIII-4, memorie van toelichting, artikel 40]</text:p>
          </table:table-cell>
        </table:table-row>
        <table:table-row>
          <table:table-cell table:style-name="table.cell.top">
            <text:p text:style-name="text.cell.7.left">28</text:p>
          </table:table-cell>
          <table:table-cell table:style-name="table.cell.top.pleft.pright">
            <text:p text:style-name="text.cell.7.left">Welke correctiemaatregelen neemt het ministerie om te voorkomen dat ICT-doorbelastingen opnieuw op het verkeerde budgetonderdeel worden geboekt? [Kamerstuk 36 945-XIII 36 945-XIII-4, memorie van toelichting, artikel 40]</text:p>
          </table:table-cell>
        </table:table-row>
        <table:table-row>
          <table:table-cell table:style-name="table.cell.top">
            <text:p text:style-name="text.cell.7.left">29</text:p>
          </table:table-cell>
          <table:table-cell table:style-name="table.cell.top.pleft.pright">
            <text:p text:style-name="text.cell.7.left">Kunt u uitleggen wat de exacte oorzaak is van de vertraging bij de projecten kwantum Delta en Photon Delta, en in hoeverre dit de Nederlandse positie op het gebied van digitale soevereiniteit en hoogwaardige technologie in gevaar brengt?</text:p>
          </table:table-cell>
        </table:table-row>
        <table:table-row>
          <table:table-cell table:style-name="table.cell.top">
            <text:p text:style-name="text.cell.7.left">30</text:p>
          </table:table-cell>
          <table:table-cell table:style-name="table.cell.top.pleft.pright">
            <text:p text:style-name="text.cell.7.left">Kunt u aangeven hoe de aanzienlijke boekingsfout van € 18,7 mln. bij de doorbelasting van ICT-kosten heeft kunnen ontstaan, en welke maatregelen vervolgens zijn genomen om de transparantie van ICT-uitgaven binnen de rijksoverheid te verbeteren?</text:p>
          </table:table-cell>
        </table:table-row>
      </table:table>
      <text:h text:style-name="ifm_p_font.bold_mt.3.76mm_page.keep-with-next_ifm" text:outline-level="1">Overkoepelende / overige vragen die betrekking hebben op bovenstaande slotwetten</text:h>
      <table:table table:style-name="ifm_table_pgwide.1_mt.3.7mm_ifm">
        <table:table-column table:style-name="table4.tg1.col1"/>
        <table:table-column table:style-name="table4.tg1.col2"/>
        <table:table-row>
          <table:table-cell table:style-name="table.cell.top">
            <text:p text:style-name="text.cell.7.left">31</text:p>
          </table:table-cell>
          <table:table-cell table:style-name="table.cell.top.pleft.pright">
            <text:p text:style-name="text.cell.7.left">Wat zijn de kosten geweest om het nieuwe Staatssecretariaat voor Digitale Economie en Soevereiniteit in te richten? Kunt u inzicht bieden in hoe de politieke verantwoordelijkheid voor Digitale Zaken nu organisatorisch is ingericht?</text:p>
          </table:table-cell>
        </table:table-row>
        <table:table-row>
          <table:table-cell table:style-name="table.cell.top">
            <text:p text:style-name="text.cell.7.left">32</text:p>
          </table:table-cell>
          <table:table-cell table:style-name="table.cell.top.pleft.pright">
            <text:p text:style-name="text.cell.7.left">Hoe voert u de motie-Six Dijkstra [Kamerstuk 26 643, nr. 1407] uit om de kosten van ICT-licenties structureel beter inzichtelijk te maken?</text:p>
          </table:table-cell>
        </table:table-row>
      </table:table>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ext:tab/><text:page-number text:select-page="current"/></text:p>
      </style:footer>
    </style:master-page>
    <style:master-page xmlns:sdu-fn="http://schema.sdu.nl/2011/07/functions" style:name="Landscape" style:page-layout-name="landscape-margin-text">
      <style:footer>
        <text:p text:style-name="footer"><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36945-VI verslag houdende een lijst van vragen inzake inzake de Slotwet 2025 van het Ministerie van Justitie en Veiligheid; de Slotwet 2024 van het Ministerie van Binnenlandse Zaken en Koninkrijksrelaties (36945-VII); de Slotwet 2025 van het Ministerie van Economische Zaken (36945-XIII), voor zover het onderwerpen betreft die zien op digitalisering</dc:title>
    <meta:user-defined meta:name="OVERHEIDop.ParlID/DC.identifier">nds-tk-2026D25283</meta:user-defined>
    <meta:user-defined meta:name="OVERHEIDop.configuratie">https://repository.officiele-overheidspublicaties.nl/MasterConfiguraties/MC-OEP-NietDossierstuk-Web/1.8/xml/MC-OEP-NietDossierstuk-Web.xm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Niet-dossierstuk</meta:user-defined>
    <meta:user-defined meta:name="DCTERMS.W3CDTF/DCTERMS.issued">2026-05-27</meta:user-defined>
    <meta:user-defined meta:name="DC.title">36945-VI verslag houdende een lijst van vragen inzake inzake de Slotwet 2025 van het Ministerie van Justitie en Veiligheid; de Slotwet 2024 van het Ministerie van Binnenlandse Zaken en Koninkrijksrelaties (36945-VII); de Slotwet 2025 van het Ministerie van Economische Zaken (36945-XIII), voor zover het onderwerpen betreft die zien op digitalisering</meta:user-defined>
    <meta:user-defined meta:name="OVERHEIDop.publicationIssue">2026D25283</meta:user-defined>
    <meta:user-defined meta:name="DCTERMS.W3CDTF/DCTERMS.available">2026-06-01</meta:user-defined>
    <dc:language>nl</dc:language>
    <meta:user-defined meta:name="OVERHEIDop.doctype">Officiële Publicaties, versie 1.1</meta:user-defined>
    <meta:user-defined meta:name="OVERHEID.Informatietype/DC.type">officiële publicatie</meta:user-defined>
    <meta:user-defined meta:name="OVERHEIDop.publicationName">Niet-dossi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