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627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6270</text:p>
      <text:p text:style-name="ifm_p_font.roman_mt.3.76mm_ifm">Vragen van het lid <text:span text:style-name="ifm_span_font.bold_ifm">Van Baarle</text:span> (DENK) aan de Minister van Buitenlandse Handel en Ontwikkelingssamenwerking over <text:span text:style-name="ifm_span_font.italic_ifm">het bezoek van Minister Sjoerdsma aan China</text:span> (ingezonden 16 juli 2026).</text:p>
      <text:p text:style-name="ifm_p_mt.3.76mm_ifm">Vraag 1</text:p>
      <text:p text:style-name="ifm_p_ifm">Kunt u verslag doen van de wijze waarop u tijdens uw bezoek aan China het thema mensenrechten heeft opgebracht bij de Chinese autoriteiten? Bij wie heeft u dit opgebracht en wat heeft u precies opgebracht?</text:p>
      <text:p text:style-name="ifm_p_mt.3.76mm_ifm">Vraag 2</text:p>
      <text:p text:style-name="ifm_p_ifm">Kunt u verslag doen van de wijze waarop u tijdens uw bezoek de behandeling van minderheden door China, zoals de Oeigoeren, de Tibetanen en christenen, heeft opgebracht bij de Chinese autoriteiten?</text:p>
      <text:p text:style-name="ifm_p_mt.3.76mm_ifm">Vraag 3</text:p>
      <text:p text:style-name="ifm_p_ifm">Op welke wijze heeft u uitvoering gegeven aan de aangenomen motie van het lid Van Baarle, onder Kamerstuk 21 501-02 nr. 3409, waarin aan u gevraagd is om tijdens het bezoek expliciet aandacht te vragen voor de mensenrechten van de Oeigoeren en het opleggen van dwangarbeid aan het Oeigoerse volk?</text:p>
      <text:p text:style-name="ifm_p_mt.3.76mm_ifm">Vraag 4</text:p>
      <text:p text:style-name="ifm_p_ifm">Op welke wijze heeft u de culturele en religieuze onderdrukking, het opsluiten in kampen en de politieke onderdrukking van de Oeigoeren bij de Chinese autoriteiten opgebracht?</text:p>
      <text:p text:style-name="ifm_p_mt.3.76mm_ifm">Vraag 5</text:p>
      <text:p text:style-name="ifm_p_ifm">Op welke wijze heeft u de dwangarbeid die aan het Oeigoerse volk wordt opgelegd bij de Chinese autoriteiten opgebracht?</text:p>
      <text:p text:style-name="ifm_p_mt.3.76mm_ifm">Vraag 6</text:p>
      <text:p text:style-name="ifm_p_ifm">Heeft u de behandeling van de Oeigoeren door de Chinese overheid tijdens het bezoek expliciet veroordeeld en geclassificeerd als mensenrechtenschendingen? Zo neen, waarom niet?</text:p>
      <text:p text:style-name="ifm_p_mt.3.76mm_ifm">Vraag 7</text:p>
      <text:p text:style-name="ifm_p_ifm">Heeft u al een leidende bevoegde autoriteit aangesteld in het kader van de Europese Anti- dwangarbeidverordening? Wanneer is deze aangesteld en waarom is hiervoor gekozen?</text:p>
      <text:p text:style-name="ifm_p_mt.3.76mm_ifm">Vraag 8</text:p>
      <text:p text:style-name="ifm_p_ifm">Kunt aangeven op welke wijze u de concrete inzet van deze verordening tegen Oeigoerse dwangarbeid in Europees verband bepleit, ook ter uitvoering van de motie Van Baarle (Kamerstuk 21 501-02, nr. 3408)? Brengt u dit onderwerp consequent op bij andere lidstaten en bij de Europese Commissie?</text:p>
      <text:p text:style-name="ifm_p_mt.3.76mm_ifm">Vraag 9</text:p>
      <text:p text:style-name="ifm_p_ifm">Welke stappen heeft u reeds gezet ter uitvoering van de motie Van Baarle (Kamerstuk 21 501-02, nr. 3410), die u vraagt de Anti- dwangarbeidverordening nationaal zo streng en doelgericht mogelijk te implementeren om dwangarbeid door Oeigoeren tegen te gaan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zoek van Minister Sjoerdsma aan China</dc:title>
    <meta:user-defined meta:name="OVERHEIDop.ParlID/DC.identifier">kv-tk-2026Z16270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16</meta:user-defined>
    <meta:user-defined meta:name="OVERHEIDop.KamervraagTypen/DC.type">Schriftelijke vragen</meta:user-defined>
    <meta:user-defined meta:name="OVERHEIDop.vraagnummer">2026Z16270</meta:user-defined>
    <meta:user-defined meta:name="OVERHEIDop.indiener">S.R.T. van Baarl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16</meta:user-defined>
    <meta:user-defined meta:name="DC.title">Het bezoek van Minister Sjoerdsma aan China</meta:user-defined>
    <meta:user-defined meta:name="DCTERMS.W3CDTF/DCTERMS.available">2026-07-16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Internationaal | Ontwikkelingssamenwerking</meta:user-defined>
    <meta:user-defined meta:name="OVERHEIDop.versieInformatie"/>
  </office:meta>
</office:document-meta>
</file>