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606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6060</text:p>
      <text:p text:style-name="ifm_p_font.roman_mt.3.76mm_ifm">Vragen van het lid <text:span text:style-name="ifm_span_font.bold_ifm">Stoffer</text:span> (SGP) aan de Ministers van Infrastructuur en Waterstaat en van Volksgezondheid, Welzijn en Sport over <text:span text:style-name="ifm_span_font.italic_ifm">de gevolgen van de afsluiting van de Westerscheldetunnel</text:span> (ingezonden 10 juli 2026).</text:p>
      <text:p text:style-name="ifm_p_mt.3.76mm_ifm">Vraag 1</text:p>
      <text:p text:style-name="ifm_p_ifm">Heeft u kennisgenomen van de grote zorgen in Zeeuws-Vlaanderen over de gedeeltelijke afsluiting van de Westerscheldetunnel in 2027 in combinatie met grootschalige wegwerkzaamheden bij Antwerpen?<text:note text:id="ID-2026Z16060-d41e56" text:note-class="footnote"><text:note-citation text:label="1 ">1</text:note-citation><text:note-body><text:p text:style-name="ifm_p_font.normal_size.6.93pt_mt..5mm_indent.-0.1161in_mleft.0.1161in_ifm">Omroep Zeeland, 23 maart 2026, Reparatie van tunnelscheur bezorgt ziekenhuis logistieke nachtmerrie en miljoenen aan extra kosten – Omroep Zeeland</text:p></text:note-body></text:note></text:p>
      <text:p text:style-name="ifm_p_mt.3.76mm_ifm">Vraag 2</text:p>
      <text:p text:style-name="ifm_p_ifm">Hoe waardeert u de gevolgen van de gedeeltelijke afsluiting voor de bereikbaarheid van zorginstellingen in Zeeuws-Vlaanderen voor patiënten en medewerkers, als basisvoorzieningen in het licht van de kabinetsvisie Bereikbaarheid op peil?</text:p>
      <text:p text:style-name="ifm_p_mt.3.76mm_ifm">Vraag 3</text:p>
      <text:p text:style-name="ifm_p_ifm">Deelt u de mening dat een schadepost van tien miljoen euro of meer voor een ziekenhuis als ZorgZaam onevenredig is en grote gevolgen kan hebben voor de positie van het ziekenhuis?</text:p>
      <text:p text:style-name="ifm_p_mt.3.76mm_ifm">Vraag 4</text:p>
      <text:p text:style-name="ifm_p_ifm">Welke mogelijkheden ziet u om de provincie Zeeland zoveel mogelijk te ondersteunen om de bereikbaarheid van basisvoorzieningen in Zeeuws-Vlaanderen, die door de eilandenstructuur van Zeeland kwetsbaar is, zoveel mogelijk op peil te houden tijdens de onderhoudsperiode en onevenredig getroffen zorginstellingen te ondersteunen?</text:p>
      <text:p text:style-name="ifm_p_mt.3.76mm_ifm">Vraag 5</text:p>
      <text:p text:style-name="ifm_p_ifm">Bent u bereid in overleg te gaan met de provincie Zeeland over de ontstane situatie en te bezien welke mogelijkheden er zijn voor ondersteuning, onder meer via Rijkswaterstaat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De gevolgen van de afsluiting van de Westerscheldetunnel</dc:title>
    <meta:user-defined meta:name="OVERHEIDop.ParlID/DC.identifier">kv-tk-2026Z16060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10</meta:user-defined>
    <meta:user-defined meta:name="OVERHEIDop.KamervraagTypen/DC.type">Schriftelijke vragen</meta:user-defined>
    <meta:user-defined meta:name="OVERHEIDop.vraagnummer">2026Z16060</meta:user-defined>
    <meta:user-defined meta:name="OVERHEIDop.indiener">C. Stoff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10</meta:user-defined>
    <meta:user-defined meta:name="DC.title">De gevolgen van de afsluiting van de Westerscheldetunnel</meta:user-defined>
    <meta:user-defined meta:name="DCTERMS.W3CDTF/DCTERMS.available">2026-07-10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Ruimte en infrastructuur | Organisatie en beleid</meta:user-defined>
    <meta:user-defined meta:name="OVERHEIDop.versieInformatie"/>
  </office:meta>
</office:document-meta>
</file>