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ifm" style:family="paragraph" style:name="ifm_p_ifm" style:parent-style-name="Basis">
      <style:paragraph-properties/>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5mm" text:anchor-type="page" text:anchor-page-number="1">
        <draw:text-box fo:min-height="0.2in">
          <text:p text:style-name="frillblok">kv-tk-2026Z16004</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Vragen gesteld door de leden der Kamer
						</text:p>
          </table:table-cell>
          <table:covered-table-cell/>
        </table:table-row>
      </table:table>
      <text:p text:style-name="kamervraagnummer">2026Z16004</text:p>
      <text:p text:style-name="ifm_p_font.roman_mt.3.76mm_ifm">Vragen van het lid <text:span text:style-name="ifm_span_font.bold_ifm">Kostić</text:span> (PvdD) aan de Ministers van Landbouw, Visserij, Voedselzekerheid en Natuur en van Volkshuisvesting en Ruimtelijke Ordening en de Staatssecretaris van Infrastructuur en Waterstaat over <text:span text:style-name="ifm_span_font.italic_ifm">het groen in de Vlietzone</text:span> (ingezonden 9 juli 2026).</text:p>
      <text:p text:style-name="ifm_p_mt.3.76mm_ifm">Vraag 1</text:p>
      <text:p text:style-name="ifm_p_ifm">Bent u bekend met de Haagse gemeentelijke plannen om afvalbedrijven en daarnaast nog verdere uitbreiding van een bedrijventerrein te realiseren in de nu nog groene Vlietzone?</text:p>
      <text:p text:style-name="ifm_p_mt.3.76mm_ifm">Vraag 2</text:p>
      <text:p text:style-name="ifm_p_ifm">Bent u bekend met de petitie<text:note text:id="ID-2026Z16004-d41e58" text:note-class="footnote"><text:note-citation text:label="1 ">1</text:note-citation><text:note-body><text:p text:style-name="ifm_p_font.normal_size.6.93pt_mt..5mm_indent.-0.1161in_mleft.0.1161in_ifm">Petities.nl, «Verplaats geen afvalbedrijven naar de natuur» (https://beschermdevlietzone.petities.nl/)</text:p></text:note-body></text:note> tegen deze plannen die inmiddels door duizenden mensen is ondertekend?</text:p>
      <text:p text:style-name="ifm_p_mt.3.76mm_ifm">Vraag 3</text:p>
      <text:p text:style-name="ifm_p_ifm">Hoe betrekt u deze maatschappelijke zorgen bij uw beoordeling van de plannen?</text:p>
      <text:p text:style-name="ifm_p_mt.3.76mm_ifm">Vraag 4</text:p>
      <text:p text:style-name="ifm_p_ifm">Past het verdwijnen van een omvangrijk groen gebied in stedelijk gebied volgens u binnen het Rijksbeleid voor water en bodem als sturend principe en in de doelstellingen voor klimaatadaptatie en gezonde leefomgeving? Zo ja, hoe precies?</text:p>
      <text:p text:style-name="ifm_p_mt.3.76mm_ifm">Vraag 5</text:p>
      <text:p text:style-name="ifm_p_ifm">Hoe verhouden deze plannen zich volgens u tot de nationale ambitie om biodiversiteitsverlies te stoppen en de kwaliteit van stedelijke natuur te verbeteren?</text:p>
      <text:p text:style-name="ifm_p_mt.3.76mm_ifm">Vraag 6</text:p>
      <text:p text:style-name="ifm_p_ifm">Hoe verhouden deze plannen zich volgens u tot het natuurplan en het willen voldoen aan de natuurherstelverordening?</text:p>
      <text:p text:style-name="ifm_p_mt.3.76mm_ifm">Vraag 7</text:p>
      <text:p text:style-name="ifm_p_ifm">Hoe zijn deze plannen te verantwoorden, terwijl we volgens het Intergovernmental Panel on Climate Change (IPCC) en het Intergovernmental Science-Policy Platform on Biodiversity and Ecosystem Services (IPBES) te maken hebben met wat zij noemen zowel een klimaatcrisis als een biodiversiteitscrisis, die elkaar versterken? Kunt u dit wetenschappelijk onderbouwen?</text:p>
      <text:p text:style-name="ifm_p_mt.3.76mm_ifm">Vraag 8</text:p>
      <text:p text:style-name="ifm_p_ifm">Kunt u uitleggen waarom het Ministerie van Binnenlandse Zaken en Koninkrijksrelaties (BZK) en Infrastructuur en Waterstaat (I&amp;W) op 19 juni een intentieovereenkomst hebben getekend met de gemeente Den Haag, waarin wordt uitgegaan van de verplaatsing van afvalbedrijven van de Binckhorst naar de Vlietzone, terwijl nog veel onduidelijk is over deze plannen?</text:p>
      <text:p text:style-name="ifm_p_mt.3.76mm_ifm">Vraag 9</text:p>
      <text:p text:style-name="ifm_p_ifm">Op basis van welke onderbouwing kan dit bij een «doorbraakaanpak» passen, zoals nu wordt gecommuniceerd? Zijn voor u alle belangrijke zaken voldoende in kaart gebracht, zoals de gevolgen voor het milieu en de natuur, de financiële dekking en de alternatieven voor deze plannen? Zo ja, waar blijkt dat precies uit en welke wetenschappelijke onderbouwing is er over onder andere de natuur-, milieu en klimaaatgevolgen?</text:p>
      <text:p text:style-name="ifm_p_mt.3.76mm_ifm">Vraag 10</text:p>
      <text:p text:style-name="ifm_p_ifm">Aangezien de gemeente Den Haag<text:note text:id="ID-2026Z16004-d41e109" text:note-class="footnote"><text:note-citation text:label="2 ">2</text:note-citation><text:note-body><text:p text:style-name="ifm_p_font.normal_size.6.93pt_mt..5mm_indent.-0.1161in_mleft.0.1161in_ifm">Gemeente Den Haag, 20 maart 2026, «Voorkeursvariant voor de verplaatsing en transformatie van het afvalcluster» (https://denhaag.raadsinformatie.nl/modules/13/Overige%20bestuurlijke%20stukken/1143516)</text:p></text:note-body></text:note> onduidelijk is over de gevolgen van deze plannen voor de natuur, terwijl vele beschermde diersoorten (zoals marters en ijsvogels) in het gebied waar de ontsluitingsweg en de afvalbedrijven zouden moeten komen leven, is bij u dan wel bekend welke (beschermde) dier- en plantensoorten voorkomen in de Vlietzone? Zo nee, waarom niet en kunt u dat alsnog op korte termijn in kaart brengen?</text:p>
      <text:p text:style-name="ifm_p_mt.3.76mm_ifm">Vraag 11</text:p>
      <text:p text:style-name="ifm_p_ifm">Beschikt u over onafhankelijke ecologische inventarisaties van het gebied? Zo ja, kunt u deze met de Kamer delen?</text:p>
      <text:p text:style-name="ifm_p_mt.3.76mm_ifm">Vraag 12</text:p>
      <text:p text:style-name="ifm_p_ifm">Vindt u het wenselijk dat beschermde diersoorten worden verdreven met deze plannen?</text:p>
      <text:p text:style-name="ifm_p_mt.3.76mm_ifm">Vraag 13</text:p>
      <text:p text:style-name="ifm_p_ifm">Aangezien in de plannen wordt aangegeven dat de bekostiging van de plannen grotendeels vanuit de Rijksoverheid moet plaatsvinden (gesproken wordt over 300 tot 400 miljoen), heeft u meer zicht in de totale kosten van de verplaatsing?</text:p>
      <text:p text:style-name="ifm_p_mt.3.76mm_ifm">Vraag 14</text:p>
      <text:p text:style-name="ifm_p_ifm">Bent u voornemens om deze plannen te bekostigen en zo ja, uit welk budget wordt dat precies gedaan (graag een exacte verwijzing naar de plek in de begroting)?</text:p>
      <text:p text:style-name="ifm_p_mt.3.76mm_ifm">Vraag 15</text:p>
      <text:p text:style-name="ifm_p_ifm">Aangezien op dit moment op de beoogde locatie zich weilanden, natuur en een natuurinclusief golfterrein bevinden, maar er geen grote stroomaansluiting is, acht u het realistisch dat hier op korte termijn (passend bij de «doorbraakaanpak») zware stroomaansluitingen komen voor de vele hectares aan bedrijventerrein die hier zouden moeten komen? Zo ja, kunt u de onafhankelijke toetsing daarvan naar de Kamer sturen?</text:p>
      <text:p text:style-name="ifm_p_mt.3.76mm_ifm">Vraag 16</text:p>
      <text:p text:style-name="ifm_p_ifm">Aangezien er alternatieven zijn voor de verplaatsing van deze afvalbedrijven naar de Haagse Vlietzone, zoals door het beoogde park in de Binckhorst anders vorm te geven of door een verplaatsing naar een dichtbij gelegen en al eerder hiervoor bestemde bedrijventerrein (de GAVI-kavel), bent u bereid alternatieven nadrukkelijk mee te wegen alvorens Rijksmiddelen beschikbaar te stellen? Zo ja, op welke wijze gaat u dit doen?</text:p>
      <text:p text:style-name="ifm_p_mt.3.76mm_ifm">Vraag 17</text:p>
      <text:p text:style-name="ifm_p_ifm">Bent u bereid geen financiële toezeggingen te doen zolang onvoldoende duidelijkheid bestaat over de natuurgevolgen, de financiële uitvoerbaarheid en de onderzochte alternatieven?</text:p>
      <text:p text:style-name="ifm_p_mt.3.76mm_ifm">Vraag 18</text:p>
      <text:p text:style-name="ifm_p_ifm">Kunt u de vragen één voor één en uiterlijk binnen de hiervoor gestelde termijn beantwoord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Vragen<text:tab/><text:page-number text:select-page="current"/></text:p>
      </style:footer>
    </style:master-page>
    <style:master-page xmlns:sdu-fn="http://schema.sdu.nl/2011/07/functions" style:name="Landscape" style:page-layout-name="landscape-margin-text">
      <style:footer>
        <text:p text:style-name="footer">Tweede Kamer, vergaderjaar 2025-2026, Vragen<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Het groen in de Vlietzone</dc:title>
    <meta:user-defined meta:name="OVERHEIDop.ParlID/DC.identifier">kv-tk-2026Z16004</meta:user-defined>
    <meta:user-defined meta:name="OVERHEIDop.configuratie">https://repository.officiele-overheidspublicaties.nl/MasterConfiguraties/MC-OEP-KamervragenZonderAntwoord-Web/1.9/xml/MC-OEP-KamervragenZonderAntwoord-Web.xml</meta:user-defined>
    <meta:user-defined meta:name="DCTERMS.W3CDTF/OVERHEIDop.datumIndiening">2026-07-09</meta:user-defined>
    <meta:user-defined meta:name="OVERHEIDop.KamervraagTypen/DC.type">Schriftelijke vragen</meta:user-defined>
    <meta:user-defined meta:name="OVERHEIDop.vraagnummer">2026Z16004</meta:user-defined>
    <meta:user-defined meta:name="OVERHEIDop.indiener">I. Kostić</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vragen zonder Antwoord</meta:user-defined>
    <meta:user-defined meta:name="DCTERMS.W3CDTF/DCTERMS.issued">2026-07-09</meta:user-defined>
    <meta:user-defined meta:name="DC.title">Het groen in de Vlietzone</meta:user-defined>
    <meta:user-defined meta:name="DCTERMS.W3CDTF/DCTERMS.available">2026-07-09</meta:user-defined>
    <dc:language>nl</dc:language>
    <meta:user-defined meta:name="OVERHEID.Informatietype/DC.type">officiële publicatie</meta:user-defined>
    <meta:user-defined meta:name="OVERHEIDop.publicationName">Kamervragen zonder antwoord</meta:user-defined>
    <meta:user-defined meta:name="OVERHEID.Organisatietype/OVERHEID.organisationType">staten generaal</meta:user-defined>
    <meta:user-defined meta:name="OVERHEID.TaxonomieBeleidsagenda/OVERHEID.category">Natuur en milieu | Natuur- en landschapsbeheer</meta:user-defined>
    <meta:user-defined meta:name="OVERHEID.TaxonomieBeleidsagenda/OVERHEID.category">Economie | Industrie</meta:user-defined>
    <meta:user-defined meta:name="OVERHEIDop.versieInformatie"/>
  </office:meta>
</office:document-meta>
</file>