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600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6001</text:p>
      <text:p text:style-name="ifm_p_font.roman_mt.3.76mm_ifm">Vragen van het lid <text:span text:style-name="ifm_span_font.bold_ifm">Oosterhuis</text:span> (D66) aan de Staatssecretaris van Financiën over <text:span text:style-name="ifm_span_font.italic_ifm">de CPB-publicatie over de erfbelasting</text:span> (ingezonden 9 juli 2026).</text:p>
      <text:p text:style-name="ifm_p_mt.3.76mm_ifm">Vraag 1</text:p>
      <text:p text:style-name="ifm_p_ifm">Heeft u kennisgenomen van het CPB-rapport «Erfbelasting in beeld: feiten, percepties en voorkeuren van Nederlanders»?<text:note text:id="ID-2026Z16001-d41e57" text:note-class="footnote"><text:note-citation text:label="1 ">1</text:note-citation><text:note-body><text:p text:style-name="ifm_p_font.normal_size.6.93pt_mt..5mm_indent.-0.1161in_mleft.0.1161in_ifm">CPB. (2026). Erfbelasting in beeld: feiten, percepties en voorkeuren van Nederlanders. https://www.cpb.nl/publicatie/erfbelasting-beeld-feiten-percepties-en-voorkeuren-van-nederlanders</text:p></text:note-body></text:note></text:p>
      <text:p text:style-name="ifm_p_mt.3.76mm_ifm">Vraag 2</text:p>
      <text:p text:style-name="ifm_p_ifm">Het CPB laat zien da de opbrengst van de schenkbelasting tussen 2017 en 2022 fors is gestegen. Hoe verklaart u deze trend?</text:p>
      <text:p text:style-name="ifm_p_mt.3.76mm_ifm">Vraag 3</text:p>
      <text:p text:style-name="ifm_p_ifm">Op welke wijze is in de ramingen van de erf- en schenkbelasting rekening gehouden met een toenemend aantal overlijdens en grotere nalatenschappen? Op welke uitgangspunten is de raming gebaseerd?</text:p>
      <text:p text:style-name="ifm_p_mt.3.76mm_ifm">Vraag 4</text:p>
      <text:p text:style-name="ifm_p_ifm">Deelt u de conclusie van het CPB dat er breed maatschappelijk draagvlak bestaat voor een progressievere erfbelasting, waarbij grote erfenissen effectief zwaarder belast mogen worden dan nu?</text:p>
      <text:p text:style-name="ifm_p_mt.3.76mm_ifm">Vraag 5</text:p>
      <text:p text:style-name="ifm_p_ifm">Kunt u een schatting geven van de jaarlijkse belastinginkomsten wanneer de mediaan voorkeurstarieven uit de CPB-studie worden ingevoerd: vier procent vanaf 10.000, 11 procent vanaf 100.000 en 25 procent vanaf één miljoen euro?</text:p>
      <text:p text:style-name="ifm_p_mt.3.76mm_ifm">Vraag 6</text:p>
      <text:p text:style-name="ifm_p_ifm">Deelt u de mening dat de erf- en schenkbelasting onderdeel is van het brede vermogensdomein en kan dienen als dekkingsoptie voor de motie-Eerdmans/Bikker (Kamerstuk 36 848, nr. 67)?</text:p>
      <text:p text:style-name="ifm_p_mt.3.76mm_ifm">Vraag 7</text:p>
      <text:p text:style-name="ifm_p_ifm">Het CPB geeft aan dat het gebrek aan data van erfenissen en schenkingen die onder de vrijstellingsgrens vallen in de toekomst groter wordt. Bent u bereid te onderzoeken hoe het zicht op vermogensoverdrachten onder de vrijstellingsgrens kan worden verbeterd, zodat toekomstig beleid beter op data gebaseerd kan worden?</text:p>
      <text:p text:style-name="ifm_p_mt.3.76mm_ifm">Vraag 8</text:p>
      <text:p text:style-name="ifm_p_ifm">Wanneer neemt u een besluit over het moderniseren van de forfaits in de erf- en schenkbelasting? Bij welke stakeholders worden de ingeschatte effecten van afschaffing getoetst, zoals u in uw brief van 30 juni 2026 schreef? Kunt u de opbrengst van deze toetsing delen met de Kamer?</text:p>
      <text:p text:style-name="ifm_p_mt.3.76mm_ifm">Vraag 9</text:p>
      <text:p text:style-name="ifm_p_ifm">Welke maatregelen bent u aan het voorbereiden om papieren schenkingen, waarmee erf- en schenkbelasting kan worden ontweken, minder aantrekkelijk te maken? Wanneer wilt u hierover besluiten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De CPB-publicatie over de erfbelasting</dc:title>
    <meta:user-defined meta:name="OVERHEIDop.ParlID/DC.identifier">kv-tk-2026Z16001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09</meta:user-defined>
    <meta:user-defined meta:name="OVERHEIDop.KamervraagTypen/DC.type">Schriftelijke vragen</meta:user-defined>
    <meta:user-defined meta:name="OVERHEIDop.vraagnummer">2026Z16001</meta:user-defined>
    <meta:user-defined meta:name="OVERHEIDop.indiener">H. Oosterhui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09</meta:user-defined>
    <meta:user-defined meta:name="DC.title">De CPB-publicatie over de erfbelasting</meta:user-defined>
    <meta:user-defined meta:name="DCTERMS.W3CDTF/DCTERMS.available">2026-07-09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Financiën | Belasting</meta:user-defined>
    <meta:user-defined meta:name="OVERHEIDop.versieInformatie"/>
  </office:meta>
</office:document-meta>
</file>