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595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5958</text:p>
      <text:p text:style-name="ifm_p_font.roman_mt.3.76mm_ifm">Vragen van de leden <text:span text:style-name="ifm_span_font.bold_ifm">Inge van Dijk</text:span> en <text:span text:style-name="ifm_span_font.bold_ifm">Steen</text:span> (Beiden CDA) aan de Ministers van Financiën en van Volkshuisvesting en Ruimtelijke Ordening over <text:span text:style-name="ifm_span_font.italic_ifm">het bericht: «Met speciale hypotheekregels voor ouderen komen er ook meer huizen vrij voor starters.»</text:span> (ingezonden 8 juli 2026).</text:p>
      <text:p text:style-name="ifm_p_mt.3.76mm_ifm">Vraag 1</text:p>
      <text:p text:style-name="ifm_p_ifm">Bent u bekend met het artikel «Met speciale hypotheekregels voor ouderen komen er ook meer huizen vrij voor starters»<text:note text:id="n1" text:note-class="footnote"><text:note-citation text:label="1 ">1</text:note-citation><text:note-body><text:p text:style-name="ifm_p_font.normal_size.6.93pt_mt..5mm_indent.-0.1161in_mleft.0.1161in_ifm">Trouw.nl, 5 juli 2026, www.trouw.nl/duurzaamheid-economie/met-speciale-hypotheekregels-voor-ouderen-komen-er-ook-meer-huizen-vrij-voor-starters~ba72ac3b/</text:p></text:note-body></text:note>  en deelt u de conclusie dat financiële belemmeringen voor senioren om te verhuizen moeten worden weggenomen?</text:p>
      <text:p text:style-name="ifm_p_mt.3.76mm_ifm">Vraag 2</text:p>
      <text:p text:style-name="ifm_p_ifm">Welke potentie ziet u, in absolute aantallen woningen en verhuisbewegingen, in het bevorderen van de doorstroming van senioren? Hoeveel woningen kunnen hierdoor beschikbaar komen voor jonge gezinnen en starters?</text:p>
      <text:p text:style-name="ifm_p_mt.3.76mm_ifm">Vraag 3</text:p>
      <text:p text:style-name="ifm_p_ifm">Deelt u de opvatting dat bij huishoudens met substantiële overwaarde en een relatief lage hypotheekschuld meer rekening moet worden gehouden met vermogen en onderpand, in plaats van primair met inkomen?</text:p>
      <text:p text:style-name="ifm_p_mt.3.76mm_ifm">Vraag 4</text:p>
      <text:p text:style-name="ifm_p_ifm">Kunt u een indicatie geven van de gemiddelde en totale overwaarde van woningeigenaren, uitgesplitst naar verschillende leeftijdsgroepen?</text:p>
      <text:p text:style-name="ifm_p_mt.3.76mm_ifm">Vraag 5</text:p>
      <text:p text:style-name="ifm_p_ifm">Welke concrete stappen zet u de komende drie maanden om overbruggingshypotheken en doorstroomhypotheken voor senioren beter beschikbaar en toegankelijk te maken?</text:p>
      <text:p text:style-name="ifm_p_mt.3.76mm_ifm">Vraag 6</text:p>
      <text:p text:style-name="ifm_p_ifm">Bent u bereid de hypotheektoetsing zo aan te passen dat bij senioren met substantiële overwaarde meer rekening kan worden gehouden met vermogen en onderpand?</text:p>
      <text:p text:style-name="ifm_p_mt.3.76mm_ifm">Vraag 7</text:p>
      <text:p text:style-name="ifm_p_ifm">Bent u bereid binnen verantwoorde prudentiële kaders rentebijschrijving mogelijk te maken bij tijdelijke doorstroomfinanciering, zodat de maandlasten tijdens de overgangsperiode beperkt blijven?</text:p>
      <text:p text:style-name="ifm_p_mt.3.76mm_ifm">Vraag 8</text:p>
      <text:p text:style-name="ifm_p_ifm">Welke concrete stappen heeft u gezet en gaat u nog zetten ter uitvoering van de op 2 juni 2026 aangenomen motie-Steen c.s.<text:note text:id="n2" text:note-class="footnote"><text:note-citation text:label="2 ">2</text:note-citation><text:note-body><text:p text:style-name="ifm_p_font.normal_size.6.93pt_mt..5mm_indent.-0.1161in_mleft.0.1161in_ifm">Kamerstuk 32 847, nr. 1470</text:p></text:note-body></text:note> om een doorstroomhypotheek mogelijk te maken? Welke belemmeringen staan introductie nog in de weg en binnen welke termijn verwacht u een daadwerkelijk beschikbaar product voor senioren?</text:p>
      <text:p text:style-name="ifm_p_mt.3.76mm_ifm">Vraag 9</text:p>
      <text:p text:style-name="ifm_p_ifm">U heeft eerder erkend dat verdere beperkingen van aflossingsvrije hypotheken gevolgen kunnen hebben voor maandlasten en doorstroming en aangegeven hierover met DNB in gesprek te zijn<text:note text:id="n3" text:note-class="footnote"><text:note-citation text:label="3 ">3</text:note-citation><text:note-body><text:p text:style-name="ifm_p_font.normal_size.6.93pt_mt..5mm_indent.-0.1161in_mleft.0.1161in_ifm">Aanhangsel Handelingen II, vergaderjaar 2025–2026, nr. 1372</text:p></text:note-body></text:note>. Wat hebben deze gesprekken concreet opgeleverd en welke maatregelen neemt u om onnodige belemmeringen voor senioren met substantiële overwaarde en een lage loan-to-value te voorkomen?</text:p>
      <text:p text:style-name="ifm_p_mt.3.76mm_ifm">Vraag 10</text:p>
      <text:p text:style-name="ifm_p_ifm">U heeft eerder aangegeven dat aflossingsvrije hypotheken vaak gepaard gaan met aanzienlijke overwaarde en dat slechts circa 7% een loan-to-value boven 75% heeft. Deelt u daarom de opvatting dat generieke beperkingen onvoldoende recht kunnen doen aan individuele risico’s? Welke ruimte ziet u voor meer maatwerk bij huishoudens met substantiële overwaarde en een lage loan-to-value om zo doorstroming te stimuleren?</text:p>
      <text:p text:style-name="ifm_p_mt.3.76mm_ifm">Vraag 11</text:p>
      <text:p text:style-name="ifm_p_ifm">U heeft eerder aangegeven met banken en de AFM in gesprek te zijn over de gevolgen van de aangescherpte regels rond aflossingsvrije hypotheken. Welke concrete stappen zijn sindsdien gezet en bent u bereid met banken en de AFM tot aanvullende afspraken te komen over actieve informatievoorziening en tijdig handelingsperspectief voor huishoudens die hierdoor geraakt kunnen worden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: ‘Met speciale hypotheekregels voor ouderen komen er ook meer huizen vrij voor starters’</dc:title>
    <meta:user-defined meta:name="OVERHEIDop.ParlID/DC.identifier">kv-tk-2026Z15958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08</meta:user-defined>
    <meta:user-defined meta:name="OVERHEIDop.KamervraagTypen/DC.type">Schriftelijke vragen</meta:user-defined>
    <meta:user-defined meta:name="OVERHEIDop.vraagnummer">2026Z15958</meta:user-defined>
    <meta:user-defined meta:name="OVERHEIDop.indiener">H.S. Steen</meta:user-defined>
    <meta:user-defined meta:name="OVERHEIDop.indiener">I. (Inge) van Dijk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08</meta:user-defined>
    <meta:user-defined meta:name="DC.title">Het bericht: ‘Met speciale hypotheekregels voor ouderen komen er ook meer huizen vrij voor starters’</meta:user-defined>
    <meta:user-defined meta:name="DCTERMS.W3CDTF/DCTERMS.available">2026-07-08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Huisvesting | Organisatie en beleid</meta:user-defined>
    <meta:user-defined meta:name="OVERHEIDop.versieInformatie"/>
  </office:meta>
</office:document-meta>
</file>